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7ef1a3feb817237b2cf2d1ae1094a7f.jpg"/>
  <manifest:file-entry manifest:media-type="image/jpeg" manifest:full-path="Pictures/60e2e26d8516c0bc6a4d34da50be632e.jpg"/>
  <manifest:file-entry manifest:media-type="image/jpeg" manifest:full-path="Pictures/ecd1b6126e89f3a668d7fad4e6bd7edc.jpg"/>
  <manifest:file-entry manifest:media-type="image/jpeg" manifest:full-path="Pictures/2a8a7a2b5112daa7085f7ff53ce8dcae.jpg"/>
  <manifest:file-entry manifest:media-type="image/jpeg" manifest:full-path="Pictures/fd58e2773e64d05b191fa1cdf294292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filmungen"/><text:bookmark-start text:name="__RefHeading___verfilmungen_1"/><text:bookmark-start text:name="verfilmungen"/>Verfilmungen<text:bookmark-end text:name="__RefHeading___verfilmungen_1"/><text:bookmark-end text:name="verfilmungen"/></text:h>
      <text:p text:style-name="Text_20_body"><text:span text:style-name="Strong_20_Emphasis">… oder Versuche, einen Film zu drehen …</text:span></text:p>
      <text:p text:style-name="Text_20_body">Prinz Eisenherz ist ein auf Fortsetzungen angelegter Comic. Von daher ist es relativ schwierig, diesen Stoff werksgetreu zu verfilmen. Letztendlich scheitern genau daran die drei Verfilmungen, die sich des Stoffes bemächtigt haben.</text:p>
      <text:h text:style-name="Heading_20_2" text:outline-level="2"><text:bookmark-start text:name="__RefHeading___NoTitle_2"/><text:bookmark-start text:name="section"/>1954<text:bookmark-end text:name="__RefHeading___NoTitle_2"/><text:bookmark-end text:name="section"/></text:h>
      <text:p text:style-name="Text_20_body"><draw:frame draw:style-name="medialeft" draw:name="Filmplakat 1954 Legend" text:anchor-type="paragraph" draw:z-index="0" svg:width="5.2916666666667cm" style:rel-width="100%"><draw:text-box><text:p text:style-name="legendcenter"><draw:frame draw:style-name="medialeft" draw:name="Filmplakat 1954" text:anchor-type="paragraph" draw:z-index="0" svg:width="5.2916666666667cm" style:rel-width="100%" svg:height="7.6781045751634cm" style:rel-height="scale"><draw:image xlink:href="Pictures/a7ef1a3feb817237b2cf2d1ae1094a7f.jpg" xlink:type="simple" xlink:show="embed" xlink:actuate="onLoad"/></draw:frame>Filmplakat 1954</text:p></draw:text-box></draw:frame><draw:frame draw:style-name="mediaright" draw:name="Filmszene 1954 Legend" text:anchor-type="paragraph" draw:z-index="0" svg:width="5.2916666666667cm" style:rel-width="100%"><draw:text-box><text:p text:style-name="legendcenter"><draw:frame draw:style-name="mediaright" draw:name="Filmszene 1954" text:anchor-type="paragraph" draw:z-index="1" svg:width="5.2916666666667cm" style:rel-width="100%" svg:height="4.0186713836478cm" style:rel-height="scale"><draw:image xlink:href="Pictures/60e2e26d8516c0bc6a4d34da50be632e.jpg" xlink:type="simple" xlink:show="embed" xlink:actuate="onLoad"/></draw:frame>Filmszene 1954</text:p></draw:text-box></draw:frame> <text:span text:style-name="underline">Der erste Film stammt aus dem Jahre 1954</text:span> von Henry Hathaway, mit Robert Wagner in der Titelrolle. Ganz im Stil dieser Jahre wird eine Abenteuergeschichte erzählt, an deren Ende natürlich ein happy end steht. Lediglich die Namen der handelnden Personen weisen auf Foster hin, ansonsten aber fällt es mir schwer, eine Foster-Geschichte zu erkennen.</text:p>
      <text:p text:style-name="Text_20_body"><text:a xlink:type="simple" xlink:href="http://www.imdb.com/Title?Prince+Valiant+(1954)" text:style-name="Internet_20_link" text:visited-style-name="Visited_20_Internet_20_Link">Hier der Link zur Internet Movie Database (IMDb)</text:a>, wenn Sie mehr erfahren wollen. Eine Filmkritik zur DVD-Ausgabe findet sich <text:a xlink:type="simple" xlink:href="http://www.literra.info/kolumnen/kolumne.php?id=555" text:style-name="Internet_20_link" text:visited-style-name="Visited_20_Internet_20_Link">hier</text:a>.</text:p>
      <text:p text:style-name="Text_20_body">Der Soundtrack stammt von <text:a xlink:type="simple" xlink:href="http://de.wikipedia.org/wiki/Franz_Waxman" text:style-name="Internet_20_link" text:visited-style-name="Visited_20_Internet_20_Link">Franz Waxman</text:a> (<text:a xlink:type="simple" xlink:href="https://www.juedische-philharmonie-dresden.de/konzertausschnitte/" text:style-name="Internet_20_link" text:visited-style-name="Visited_20_Internet_20_Link">weiterer Link</text:a> <text:span text:style-name="Emphasis">mit einer Einspielung vom 11.05.2008 aus der Neuen Synagoge Dresden: 60 Jahre Israel - Franz Waxman, Sinfonietta für Streichorchester und Pauken, 3. Satz Finale - Scherzo, Live Aufnahme</text:span>) und wurde 1999 digitalisiert und remastered. Der Soundtrack auf <text:a xlink:type="simple" xlink:href="https://www.discogs.com/Franz-Waxman-Prince-Valiant-Original-Motion-Picture-Soundtrack/release/3611133" text:style-name="Internet_20_link" text:visited-style-name="Visited_20_Internet_20_Link">CD</text:a> (Auflage: 3000 Stück) ist sehr gesucht. </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teressenten können sich bei mir <text:a xlink:type="simple" xlink:href="https://www.eisenherz-lexikon.de/doku.php?id=allgemein:kontakt" text:style-name="Internet_20_link" text:visited-style-name="Visited_20_Internet_20_Link">melden</text:a>.<draw:a xlink:type="simple" xlink:href="https://www.hillschmidt.de/wb/pages/prinz-eisenherz/filmmusik-1954.php"><draw:frame draw:style-name="media" draw:name="CD Legend" text:anchor-type="as-char" draw:z-index="0" svg:width="0.79375cm"><draw:text-box><text:p text:style-name="legendcenter"><draw:frame draw:style-name="media" draw:name="CD" text:anchor-type="as-char" draw:z-index="2" svg:width="0.79375cm" svg:height="0.79375cm"><draw:image xlink:href="Pictures/ecd1b6126e89f3a668d7fad4e6bd7edc.jpg" xlink:type="simple" xlink:show="embed" xlink:actuate="onLoad"/></draw:frame>CD</text:p></draw:text-box></draw:frame></draw:a></text:p>
          </table:table-cell>
        </table:table-row>
      </table:table>
      <text:p text:style-name="Horizontal_20_Line"/>
      <text:h text:style-name="Heading_20_2" text:outline-level="2"><text:bookmark-start text:name="__RefHeading___NoTitle_3"/><text:bookmark-start text:name="section1"/>1991<text:bookmark-end text:name="__RefHeading___NoTitle_3"/><text:bookmark-end text:name="section1"/></text:h>
      <text:p text:style-name="Text_20_body"><draw:frame draw:style-name="medialeft" draw:name="Zeichentrickserie 1991 Legend" text:anchor-type="paragraph" draw:z-index="0" svg:width="5.2916666666667cm" style:rel-width="100%"><draw:text-box><text:p text:style-name="legendcenter"><draw:frame draw:style-name="medialeft" draw:name="Zeichentrickserie 1991" text:anchor-type="paragraph" draw:z-index="3" svg:width="5.2916666666667cm" style:rel-width="100%" svg:height="3.96875cm" style:rel-height="scale"><draw:image xlink:href="Pictures/2a8a7a2b5112daa7085f7ff53ce8dcae.jpg" xlink:type="simple" xlink:show="embed" xlink:actuate="onLoad"/></draw:frame>Zeichentrickserie 1991</text:p></draw:text-box></draw:frame> Die nächste Verfilmung ist eine auf Kinder abgestellte <text:span text:style-name="underline">Comicverfilmung fürs Fernsehen (1991)</text:span>. Da für die Originalfiguren keine Rechte zu erwerben waren, bekommen hier alle Figuren neue Gestalten. Zusätzlich werden weitere neue Zentralfiguren eingeführt wie Rowanne, die Tochter des Hufschmiedes, die aber auch gar nichts mit Fosters Charakteren zu tun haben.
Letztendlich floppte diese Serie; eine geplante zweite Staffel wurde nie in Deutschland gesendet. Bücher, MusiCassetten zur Serie sowie Bettwäsche oder Faschingskostüme mit dem roten Pferd sollten die Serie wenigstens kommerziell erfolgreich machen, doch auch das scheiterte.</text:p>
      <text:p text:style-name="Text_20_body"><text:a xlink:type="simple" xlink:href="http://www.imdb.com/title/tt0101171/?ref_=fn_al_tt_1" text:style-name="Internet_20_link" text:visited-style-name="Visited_20_Internet_20_Link">Hier der entsprechende Link zur Internet Movie Database (IMDb)</text:a><text:line-break/>
<text:a xlink:type="simple" xlink:href="http://epguides.com/PrinceValiant/" text:style-name="Internet_20_link" text:visited-style-name="Visited_20_Internet_20_Link">Hier der englische Episodeguide dieser Fernsehserie</text:a>. <text:span text:style-name="Emphasis">Achtung:</text:span> Tim Curry als englische Stimme von Sir Gawain!</text:p>
      <text:p text:style-name="Horizontal_20_Line"/>
      <text:h text:style-name="Heading_20_2" text:outline-level="2"><text:bookmark-start text:name="__RefHeading___NoTitle_4"/><text:bookmark-start text:name="section2"/>1997<text:bookmark-end text:name="__RefHeading___NoTitle_4"/><text:bookmark-end text:name="section2"/></text:h>
      <text:p text:style-name="Text_20_body"><draw:frame draw:style-name="medialeft" draw:name="Film 1991 Legend" text:anchor-type="paragraph" draw:z-index="0" svg:width="5.2916666666667cm" style:rel-width="100%"><draw:text-box><text:p text:style-name="legendcenter"><draw:frame draw:style-name="medialeft" draw:name="Film 1991" text:anchor-type="paragraph" draw:z-index="4" svg:width="5.2916666666667cm" style:rel-width="100%" svg:height="7.6889963167587cm" style:rel-height="scale"><draw:image xlink:href="Pictures/fd58e2773e64d05b191fa1cdf2942924.jpg" xlink:type="simple" xlink:show="embed" xlink:actuate="onLoad"/></draw:frame>Film 1991</text:p></draw:text-box></draw:frame> Schließlich sollte das Genre <text:span text:style-name="Emphasis">„Ritterfilm“</text:span> Ende der 90er Jahre neu belebt werden. So verfilmte Anthony Hickox <text:span text:style-name="underline">1997</text:span> Hal Foster völlig losgelöst vom Original. An der Kasse blieb dem Film der Erfolg verwehrt, so daß er recht schnell in der Videoauswertung auftauchte. Dort gehört der Streifen zum unteren Preissegment.</text:p>
      <text:p text:style-name="Text_20_body"><text:a xlink:type="simple" xlink:href="http://www.imdb.com/M/title-exact?Prince+Valiant+(1997)" text:style-name="Internet_20_link" text:visited-style-name="Visited_20_Internet_20_Link">Hier der entsprechende Link zur Internet Movie Database (IMDb)</text:a></text:p>
      <text:p text:style-name="Horizontal_20_Line"/>
      <text:p text:style-name="Text_20_body">Für mich ist Prinz Eisenherz unverfilmbar! Daher: lest lieber eine der <text:a xlink:type="simple" xlink:href="https://www.eisenherz-lexikon.de/doku.php?id=ausgaben" text:style-name="Internet_20_link" text:visited-style-name="Visited_20_Internet_20_Link">Buchausgaben</text:a></text:p>
      <text:p text:style-name="Text_20_body"><text:span text:style-name="Emphasis">siehe auch:</text:span><text:line-break/>
<text:a xlink:type="simple" xlink:href="https://www.eisenherz-lexikon.de/doku.php?id=ausgaben" text:style-name="Internet_20_link" text:visited-style-name="Visited_20_Internet_20_Link">Deutschsprachige Ausgaben</text:a><text:line-break/>
<text:a xlink:type="simple" xlink:href="https://www.eisenherz-lexikon.de/doku.php?id=theateradaptionen" text:style-name="Internet_20_link" text:visited-style-name="Visited_20_Internet_20_Link">Theateradaptionen</text:a>
<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5::52:29</meta:creation-date>
    <dc:creator>Generated</dc:creator>
    <dc:date>2026-08-31T05::52:29</dc:date>
    <dc:language>en-US</dc:language>
    <meta:editing-cycles>1</meta:editing-cycles>
    <meta:editing-duration>PT0S</meta:editing-duration>
    <dc:title>verfilmungen</dc:title>
  </office:meta>
</office:document-meta>
</file>