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8dfdf0eff1d674867b4d0788e0b21d83.gif"/>
  <manifest:file-entry manifest:media-type="image/jpeg" manifest:full-path="Pictures/74c3a1f8037616a57df1180bac29103b.jpg"/>
  <manifest:file-entry manifest:media-type="image/jpeg" manifest:full-path="Pictures/955deff50adafaabb4459d39e85ca5eb.jpg"/>
  <manifest:file-entry manifest:media-type="image/jpeg" manifest:full-path="Pictures/455fbf6ad08a42a9cda5c730eeff53c5.jpg"/>
  <manifest:file-entry manifest:media-type="image/jpeg" manifest:full-path="Pictures/6c38af68d54df8ec643dacbb94f0ef1c.jpg"/>
  <manifest:file-entry manifest:media-type="image/jpeg" manifest:full-path="Pictures/9e14a502160b06852df6ef00fc4f448a.jpg"/>
  <manifest:file-entry manifest:media-type="image/jpeg" manifest:full-path="Pictures/714c01e965f9d0e3a59158fe13497be7.jpg"/>
  <manifest:file-entry manifest:media-type="image/jpeg" manifest:full-path="Pictures/4278d7e1718b5e8274fb247eb796dc63.jpg"/>
  <manifest:file-entry manifest:media-type="image/jpeg" manifest:full-path="Pictures/7cfb35614e51be690467931289dac675.jpg"/>
  <manifest:file-entry manifest:media-type="image/gif" manifest:full-path="Pictures/19fcf58ecfd4f7925855166d16e8dc5e.gif"/>
  <manifest:file-entry manifest:media-type="image/jpeg" manifest:full-path="Pictures/565d9510db235dc1f9b97414cd412c7b.jpg"/>
  <manifest:file-entry manifest:media-type="image/jpeg" manifest:full-path="Pictures/b0f695f5f1e8ad69969aeb6b795fcc8e.jpg"/>
  <manifest:file-entry manifest:media-type="image/jpeg" manifest:full-path="Pictures/fb29dbf1ad7d54bb69262c54400053b1.jpg"/>
  <manifest:file-entry manifest:media-type="image/jpeg" manifest:full-path="Pictures/c53caed6dbdd3174b4e107bf96287268.jpg"/>
  <manifest:file-entry manifest:media-type="image/jpeg" manifest:full-path="Pictures/2c1ed2041ffdef2ec6160c0e4738737f.jpg"/>
  <manifest:file-entry manifest:media-type="image/jpeg" manifest:full-path="Pictures/3539c66205c3dd6d16e71f5fb2bbc25d.jpg"/>
  <manifest:file-entry manifest:media-type="image/jpeg" manifest:full-path="Pictures/738d6bbdedd8db4318296c97ea2716f6.jpg"/>
  <manifest:file-entry manifest:media-type="image/jpeg" manifest:full-path="Pictures/97b1f6d4489e3749cc2b2c5ac107ef9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mmlerstuecke"/><text:bookmark-start text:name="__RefHeading___sammlerstuecke_1"/><text:bookmark-start text:name="sammlerstuecke"/>Sammlerstücke<text:bookmark-end text:name="__RefHeading___sammlerstuecke_1"/><text:bookmark-end text:name="sammlerstuecke"/></text:h>
      <text:p text:style-name="Text_20_body">Weitere Sammlerstücke finden Sie unter <text:a xlink:type="simple" xlink:href="https://www.eisenherz-lexikon.de/doku.php?id=allgemein:trivia" text:style-name="Internet_20_link" text:visited-style-name="Visited_20_Internet_20_Link">Triviales</text:a>. Anregungen zum Sammeln können Ihnen die Informationen auf der Seite <text:a xlink:type="simple" xlink:href="https://www.eisenherz-lexikon.de/doku.php?id=allgemein:sammelleidenschaft" text:style-name="Internet_20_link" text:visited-style-name="Visited_20_Internet_20_Link">Sammelleidenschaft</text:a> geben.</text:p>
      <text:h text:style-name="Heading_20_2" text:outline-level="2"><text:bookmark-start text:name="__RefHeading___melzer_kalender_2005_2004_2"/><text:bookmark-start text:name="melzer_kalender_2005_2004"/>Melzer Kalender 2005 (2004)<text:bookmark-end text:name="__RefHeading___melzer_kalender_2005_2004_2"/><text:bookmark-end text:name="melzer_kalender_2005_2004"/></text:h>
      <text:p text:style-name="Text_20_body">12 Originalseiten © 2004 Melzer Verlag / King Features Syndicate, Inc.</text:p>
      <text:p text:style-name="Text_20_body"><draw:frame draw:style-name="medialeft" draw:name="Kalender 2005 Auszug animiert Legend" text:anchor-type="paragraph" draw:z-index="0" svg:width="7.3289583333333cm" style:rel-width="100%"><draw:text-box><text:p text:style-name="legendcenter"><draw:frame draw:style-name="medialeft" draw:name="Kalender 2005 Auszug animiert" text:anchor-type="paragraph" draw:z-index="0" svg:width="7.3289583333333cm" style:rel-width="100%" svg:height="10.583333333333cm" style:rel-height="scale"><draw:image xlink:href="Pictures/8dfdf0eff1d674867b4d0788e0b21d83.gif" xlink:type="simple" xlink:show="embed" xlink:actuate="onLoad"/></draw:frame>Kalender 2005 Auszug animiert</text:p></draw:text-box></draw:frame><text:span text:style-name="Emphasis">Abb.1:</text:span> Kalender 2005 (Auszug)<text:line-break/>
Dieser Kalender aus dem Hause Melzer ist nie regulär verkauft worden. Er diente als Prototyp, doch leider konnte daraus kein regulärer Kalender erstellt werden. Er wurde zwar dem Lizenzgeber vorgestellt, doch durch die Einstellung der Serie bei Melzer ist dann auch dieses Projekt gestoppt worden.<text:line-break/>
Der Plan war, mehrere Kalender zu erstellen, um so dem Sammler die Möglichkeit zu geben, einige der fantastischen Zeichnungen von Harald Foster in einer Qualität zu erleben, die es nicht mehr gibt.<text:line-break/>
Nur wer Comicseiten aus den USA aus den 20igern und 30igern im Original kennt, weiß, was das für Farben sind.<text:line-break/>
Dieser Prototyp für das Jahr 2005 ist in extrem kleiner Zahl erstellt worden. Er basiert auf Vorlagen eines Sammlers in den USA, der alle Sonntagsseiten mit 1200 dpi gescannt hatte.<text:line-break/>
Der Kalender hat die Ausmaße 50 x 35 cm. Alle Monatskalenderblätter sind mit 31,5 x 41 cm großen Facsimilés -1:1 Abbildungen- versehen, auf festem weißen Karton (200 g).</text:p>
      <text:p text:style-name="Text_20_body">Folgende Seiten wurden reproduziert:</text:p>
      <table:table table:style-name="Table">
        <table:table-column/>
        <table:table-column/>
        <table:table-row>
          <table:table-cell office:value-type="string" table:style-name="tablecell">
            <text:p text:style-name="tablealignleft"> Januar      </text:p>
          </table:table-cell>
          <table:table-cell office:value-type="string" table:style-name="tablecell">
            <text:p text:style-name="tablealignleft"> 25.9.1938    </text:p>
          </table:table-cell>
        </table:table-row>
        <table:table-row>
          <table:table-cell office:value-type="string" table:style-name="tablecell">
            <text:p text:style-name="tablealignleft"> Februar     </text:p>
          </table:table-cell>
          <table:table-cell office:value-type="string" table:style-name="tablecell">
            <text:p text:style-name="tablealignleft"> 16.4.1938    </text:p>
          </table:table-cell>
        </table:table-row>
        <table:table-row>
          <table:table-cell office:value-type="string" table:style-name="tablecell">
            <text:p text:style-name="tablealignleft"> März        </text:p>
          </table:table-cell>
          <table:table-cell office:value-type="string" table:style-name="tablecell">
            <text:p text:style-name="tablealignleft"> 5.3.1938     </text:p>
          </table:table-cell>
        </table:table-row>
        <table:table-row>
          <table:table-cell office:value-type="string" table:style-name="tablecell">
            <text:p text:style-name="tablealignleft"> April       </text:p>
          </table:table-cell>
          <table:table-cell office:value-type="string" table:style-name="tablecell">
            <text:p text:style-name="tablealignleft"> 30.3.1941    </text:p>
          </table:table-cell>
        </table:table-row>
        <table:table-row>
          <table:table-cell office:value-type="string" table:style-name="tablecell">
            <text:p text:style-name="tablealignleft"> Mai         </text:p>
          </table:table-cell>
          <table:table-cell office:value-type="string" table:style-name="tablecell">
            <text:p text:style-name="tablealignleft"> 27.4.1941    </text:p>
          </table:table-cell>
        </table:table-row>
        <table:table-row>
          <table:table-cell office:value-type="string" table:style-name="tablecell">
            <text:p text:style-name="tablealignleft"> Juni        </text:p>
          </table:table-cell>
          <table:table-cell office:value-type="string" table:style-name="tablecell">
            <text:p text:style-name="tablealignleft"> 19.6.1938    </text:p>
          </table:table-cell>
        </table:table-row>
        <table:table-row>
          <table:table-cell office:value-type="string" table:style-name="tablecell">
            <text:p text:style-name="tablealignleft"> Juli        </text:p>
          </table:table-cell>
          <table:table-cell office:value-type="string" table:style-name="tablecell">
            <text:p text:style-name="tablealignleft"> 3.7.1938     </text:p>
          </table:table-cell>
        </table:table-row>
        <table:table-row>
          <table:table-cell office:value-type="string" table:style-name="tablecell">
            <text:p text:style-name="tablealignleft"> August      </text:p>
          </table:table-cell>
          <table:table-cell office:value-type="string" table:style-name="tablecell">
            <text:p text:style-name="tablealignleft"> 7.8.1938     </text:p>
          </table:table-cell>
        </table:table-row>
        <table:table-row>
          <table:table-cell office:value-type="string" table:style-name="tablecell">
            <text:p text:style-name="tablealignleft"> September   </text:p>
          </table:table-cell>
          <table:table-cell office:value-type="string" table:style-name="tablecell">
            <text:p text:style-name="tablealignleft"> 23.10.1938   </text:p>
          </table:table-cell>
        </table:table-row>
        <table:table-row>
          <table:table-cell office:value-type="string" table:style-name="tablecell">
            <text:p text:style-name="tablealignleft"> Oktober     </text:p>
          </table:table-cell>
          <table:table-cell office:value-type="string" table:style-name="tablecell">
            <text:p text:style-name="tablealignleft"> 19.11.1939   </text:p>
          </table:table-cell>
        </table:table-row>
        <table:table-row>
          <table:table-cell office:value-type="string" table:style-name="tablecell">
            <text:p text:style-name="tablealignleft"> November    </text:p>
          </table:table-cell>
          <table:table-cell office:value-type="string" table:style-name="tablecell">
            <text:p text:style-name="tablealignleft"> 20.11.1938   </text:p>
          </table:table-cell>
        </table:table-row>
        <table:table-row>
          <table:table-cell office:value-type="string" table:style-name="tablecell">
            <text:p text:style-name="tablealignleft"> Dezember    </text:p>
          </table:table-cell>
          <table:table-cell office:value-type="string" table:style-name="tablecell">
            <text:p text:style-name="tablealignleft"> 27.11.1938   </text:p>
          </table:table-cell>
        </table:table-row>
      </table:table>
      <text:p text:style-name="Text_20_body">Der Melzer Verlag wollte mit den sehr unterschiedlichen Motiven deutlich machen, was alles in Prinz Eisenherz steckt: Kampf, Mystik, Liebe, Freundschaft.</text:p>
      <text:h text:style-name="Heading_20_2" text:outline-level="2"><text:bookmark-start text:name="__RefHeading___u.s._postkartensammlung_1997_3"/><text:bookmark-start text:name="u.s._postkartensammlung_1997"/>U.S. Postkartensammlung (1997)<text:bookmark-end text:name="__RefHeading___u.s._postkartensammlung_1997_3"/><text:bookmark-end text:name="u.s._postkartensammlung_1997"/></text:h>
      <text:p text:style-name="Text_20_body">30 Postkarten © 1997 King Features Syndicate, Inc.<text:line-break/>
Szenen in der Originalkolorierung mit dem Originaltext in Handlettering, z.T. sogar mit dem Hinweis auf die Folge der nächsten Woche. Die Rückseite zeigt das Datum der entsprechenden Folge, der die Szene entnommen ist.<text:line-break/>
Natürlich werde ich die Karten nie verschicken!</text:p>
      <text:h text:style-name="Heading_20_2" text:outline-level="2"><text:bookmark-start text:name="__RefHeading___carlsen_verlag_kunstharzfigur_1995_4"/><text:bookmark-start text:name="carlsen_verlag_kunstharzfigur_1995"/>Carlsen Verlag Kunstharzfigur (1995)<text:bookmark-end text:name="__RefHeading___carlsen_verlag_kunstharzfigur_1995_4"/><text:bookmark-end text:name="carlsen_verlag_kunstharzfigur_1995"/></text:h>
      <text:p text:style-name="Text_20_body">Hochwertige, handbemalte Kunstharzfigur in limitierter Auflage (999 Exemplare) aus der Sammler-Edition des Carlsen-Verlages</text:p>
      <text:h text:style-name="Heading_20_2" text:outline-level="2"><text:bookmark-start text:name="__RefHeading___swatch_herrenuhr_prinz_eisenherz_1995_5"/><text:bookmark-start text:name="swatch_herrenuhr_prinz_eisenherz_1995"/>Swatch Herrenuhr "Prinz Eisenherz" (1995)<text:bookmark-end text:name="__RefHeading___swatch_herrenuhr_prinz_eisenherz_1995_5"/><text:bookmark-end text:name="swatch_herrenuhr_prinz_eisenherz_1995"/></text:h>
      <text:p text:style-name="Text_20_body"><text:span text:style-name="Strong_20_Emphasis">Produktnummern GK194 und GK195 <text:note text:id="ftn0" text:note-class="footnote"><text:note-citation text:label="1)">1)</text:note-citation><text:note-body><text:p text:style-name="Text_20_body">Armbandgröße</text:p></text:note-body></text:note></text:span><text:line-break/>
<draw:frame draw:style-name="medialeft" draw:name="1" text:anchor-type="paragraph" draw:z-index="1" svg:width="5.2916666666667cm" style:rel-width="100%" svg:height="5.2916666666667cm" style:rel-height="scale"><draw:image xlink:href="Pictures/74c3a1f8037616a57df1180bac29103b.jpg" xlink:type="simple" xlink:show="embed" xlink:actuate="onLoad"/></draw:frame><text:span text:style-name="Emphasis">Abb.2:</text:span> Swatch Uhr<text:line-break/>
Der Text auf dem Zifferblatt lautet:<text:line-break/>
<text:span text:style-name="Strong_20_Emphasis"><text:span text:style-name="Emphasis">„Je vous dirai l’histoire de ce Robert Le Diable”</text:span></text:span>, auf Deutsch: „Ich werde euch die Geschichte dieses Robert des Teufels erzählen.”</text:p>
      <text:p text:style-name="Text_20_body">Der vollständige Modellname lautet „Prinz Eisenherz / Je vous dirai l’histoire de ce Robert Le Diable”. Der Text auf dem Zifferblatt spielt auf die französische Legende von Robert le Diable (Robert der Teufel) aus dem 13. Jahrhundert an. Diese Legende mittelalterlichen Ursprungs handelt von einem normannischen Ritter, der herausfindet, dass er der Sohn Satans ist. Seine teuflischen Instinkte treiben ihn in ein gewalttätiges und sündiges Leben, aber schließlich überwindet er sie und erlangt Buße.<text:line-break/>
<text:a xlink:type="simple" xlink:href="https://en.wikipedia.org/wiki/Robert_the_Devil" text:style-name="Internet_20_link" text:visited-style-name="Visited_20_Internet_20_Link">Link zur englischen Wikipedia</text:a></text:p>
      <text:p text:style-name="Text_20_body">Das Design der Uhr stammt von Andrea Arrigoni. </text:p>
      <text:h text:style-name="Heading_20_2" text:outline-level="2"><text:bookmark-start text:name="__RefHeading___u.s._briefmarke_1995_6"/><text:bookmark-start text:name="u.s._briefmarke_1995"/>U.S. Briefmarke (1995)<text:bookmark-end text:name="__RefHeading___u.s._briefmarke_1995_6"/><text:bookmark-end text:name="u.s._briefmarke_1995"/></text:h>
      <text:p text:style-name="Text_20_body">siehe <text:a xlink:type="simple" xlink:href="https://www.eisenherz-lexikon.de/doku.php?id=briefmarke" text:style-name="Internet_20_link" text:visited-style-name="Visited_20_Internet_20_Link">Briefmarke</text:a></text:p>
      <text:h text:style-name="Heading_20_2" text:outline-level="2"><text:bookmark-start text:name="__RefHeading___u.s._sammelkarten_1995_7"/><text:bookmark-start text:name="u.s._sammelkarten_1995"/>U.S. Sammelkarten (1995)<text:bookmark-end text:name="__RefHeading___u.s._sammelkarten_1995_7"/><text:bookmark-end text:name="u.s._sammelkarten_1995"/></text:h>
      <text:p text:style-name="Text_20_body">89 bunte Sammelkarten plus eine Checkliste, © 1995 King Features Syndicate, Inc.<text:line-break/>
Die Vorderseite zeigt jeweils eine bunt kolorierte Szene aus dem Comic, die Rückseite das Datum der Zeitungsseite, aus der die Szene entnommen ist, eine Zusammenfassung des Kontextes der Szene sowie eine kleine s/w Abbildung der selben Seite.<text:line-break/>
Was für Liebhaber (wie mich!)<text:line-break/>
<draw:frame draw:style-name="media" draw:name="Sammelkarten 2 Legend" text:anchor-type="as-char" draw:z-index="0" svg:width="5.8472916666667cm" style:rel-width="100%"><draw:text-box><text:p text:style-name="legendcenter"><draw:frame draw:style-name="media" draw:name="Sammelkarten 2" text:anchor-type="as-char" draw:z-index="2" svg:width="5.8472916666667cm" style:rel-width="100%" svg:height="7.858125cm" style:rel-height="scale"><draw:image xlink:href="Pictures/955deff50adafaabb4459d39e85ca5eb.jpg" xlink:type="simple" xlink:show="embed" xlink:actuate="onLoad"/></draw:frame>Sammelkarten 2</text:p></draw:text-box></draw:frame><draw:frame draw:style-name="media" draw:name="Sammelkarten 1 Legend" text:anchor-type="as-char" draw:z-index="0" svg:width="5.4239583333333cm" style:rel-width="100%"><draw:text-box><text:p text:style-name="legendcenter"><draw:frame draw:style-name="media" draw:name="Sammelkarten 1" text:anchor-type="as-char" draw:z-index="3" svg:width="5.4239583333333cm" style:rel-width="100%" svg:height="7.8052083333333cm" style:rel-height="scale"><draw:image xlink:href="Pictures/455fbf6ad08a42a9cda5c730eeff53c5.jpg" xlink:type="simple" xlink:show="embed" xlink:actuate="onLoad"/></draw:frame>Sammelkarten 1</text:p></draw:text-box></draw:frame><text:line-break/>
<text:span text:style-name="Emphasis">Abb.3:</text:span> Sammelkarten (Auszug)</text:p>
      <text:h text:style-name="Heading_20_2" text:outline-level="2"><text:bookmark-start text:name="__RefHeading___prince_valiantthe_storytelling_game_1989_8"/><text:bookmark-start text:name="prince_valiantthe_storytelling_game_1989"/>Prince Valiant: The Storytelling Game (1989)<text:bookmark-end text:name="__RefHeading___prince_valiantthe_storytelling_game_1989_8"/><text:bookmark-end text:name="prince_valiantthe_storytelling_game_1989"/></text:h>
      <text:p text:style-name="Text_20_body"><draw:frame draw:style-name="media" draw:name="4" text:anchor-type="as-char" draw:z-index="4" svg:width="5.2916666666667cm" style:rel-width="100%" svg:height="6.9004884004884cm" style:rel-height="scale"><draw:image xlink:href="Pictures/6c38af68d54df8ec643dacbb94f0ef1c.jpg" xlink:type="simple" xlink:show="embed" xlink:actuate="onLoad"/></draw:frame><text:line-break/>
<text:span text:style-name="Emphasis">Abb.x:</text:span> Cover der Ausgabe <text:span text:style-name="Emphasis">Prince Valiant, the Storytelling Game®</text:span> Copyright © 1989 by Chaosium Inc.<text:line-break/></text:p>
      <text:p text:style-name="Text_20_body"><draw:frame draw:style-name="media" draw:name="5" text:anchor-type="as-char" draw:z-index="5" svg:width="5.2916666666667cm" style:rel-width="100%" svg:height="6.9288674033149cm" style:rel-height="scale"><draw:image xlink:href="Pictures/9e14a502160b06852df6ef00fc4f448a.jpg" xlink:type="simple" xlink:show="embed" xlink:actuate="onLoad"/></draw:frame><text:line-break/>
<text:span text:style-name="Emphasis">Abb.x:</text:span> Rückseitencover der Ausgabe <text:span text:style-name="Emphasis">Prince Valiant, the Storytelling Game®</text:span> Copyright © 1989 by Chaosium Inc.<text:line-break/></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ext:p text:style-name="Text_20_body"><text:a xlink:type="simple" xlink:href="https://rpggeek.com/rpgitem/44732/prince-valiant-storytelling-game" text:style-name="Internet_20_link" text:visited-style-name="Visited_20_Internet_20_Link">Externer Link</text:a></text:p>
      <text:h text:style-name="Heading_20_2" text:outline-level="2"><text:bookmark-start text:name="__RefHeading___decca_musikkasetten_und_vinylplatten_1977_9"/><text:bookmark-start text:name="decca_musikkasetten_und_vinylplatten_1977"/>DECCA Musikkasetten und Vinylplatten (1977)<text:bookmark-end text:name="__RefHeading___decca_musikkasetten_und_vinylplatten_1977_9"/><text:bookmark-end text:name="decca_musikkasetten_und_vinylplatten_1977"/></text:h>
      <text:p text:style-name="Text_20_body">mittlerweile sehr gesucht. Klassische Hörspielfassung.</text:p>
      <text:h text:style-name="Heading_20_2" text:outline-level="2"><text:bookmark-start text:name="__RefHeading___u.s._sonderdruck_sonntagsseite_2.000_1975_10"/><text:bookmark-start text:name="u.s._sonderdruck_sonntagsseite_2.000_1975"/>U.S. Sonderdruck Sonntagsseite 2.000 (1975)<text:bookmark-end text:name="__RefHeading___u.s._sonderdruck_sonntagsseite_2.000_1975_10"/><text:bookmark-end text:name="u.s._sonderdruck_sonntagsseite_2.000_1975"/></text:h>
      <text:p text:style-name="Text_20_body">Zum Jubiläum mit der Seite 2.000 gab der Rechte-Inhaber King Features Syndicate einen Sonderdruck heraus. Die Seite ist mit „Meilensteine in der Geschichte von Prinz Eisenherz“ überschrieben.
<draw:frame draw:style-name="media" draw:name="6" text:anchor-type="as-char" draw:z-index="6" svg:width="10.583333333333cm" svg:height="14.942452185792cm"><draw:image xlink:href="Pictures/714c01e965f9d0e3a59158fe13497be7.jpg" xlink:type="simple" xlink:show="embed" xlink:actuate="onLoad"/></draw:frame><text:line-break/>
<text:span text:style-name="Emphasis">Abb.4:</text:span> Sonderdruck Seite 2.000<text:line-break/>
<draw:frame draw:style-name="media" draw:name="7" text:anchor-type="as-char" draw:z-index="7" svg:width="5.2916666666667cm" style:rel-width="100%" svg:height="6.7763192267503cm" style:rel-height="scale"><draw:image xlink:href="Pictures/4278d7e1718b5e8274fb247eb796dc63.jpg" xlink:type="simple" xlink:show="embed" xlink:actuate="onLoad"/></draw:frame><text:line-break/>
<text:span text:style-name="Emphasis">Abb.5:</text:span> Detail<text:line-break/></text:p>
      <text:p text:style-name="Text_20_body">Zum Vergleich eine Zeitungs-Veröffentlichung:<text:line-break/>
<draw:frame draw:style-name="media" draw:name="8" text:anchor-type="as-char" draw:z-index="8" svg:width="10.583333333333cm" svg:height="7.0577604166667cm"><draw:image xlink:href="Pictures/7cfb35614e51be690467931289dac675.jpg" xlink:type="simple" xlink:show="embed" xlink:actuate="onLoad"/></draw:frame><text:line-break/>
<text:span text:style-name="Emphasis">Abb.6:</text:span> Sonntagsseite 2.000 vom 8.6.1975</text:p>
      <text:h text:style-name="Heading_20_2" text:outline-level="2"><text:bookmark-start text:name="__RefHeading___melzer_kalender_1972_1971_11"/><text:bookmark-start text:name="melzer_kalender_1972_1971"/>Melzer Kalender 1972 (1971)<text:bookmark-end text:name="__RefHeading___melzer_kalender_1972_1971_11"/><text:bookmark-end text:name="melzer_kalender_1972_1971"/></text:h>
      <text:p text:style-name="Text_20_body">12 Einzelbilder von <text:a xlink:type="simple" xlink:href="https://www.eisenherz-lexikon.de/doku.php?id=sonntagsseiten" text:style-name="Internet_20_link" text:visited-style-name="Visited_20_Internet_20_Link">Sonntagsseite</text:a> 4x und 4y © Melzer Verlag / Brumm-Comix-Verlag<text:line-break/>
Druck: Schwab Offset, Klein-Krotzenburg. Grafik: J.Rombach, Buchschlag</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in Arbeit</text:p>
          </table:table-cell>
        </table:table-row>
      </table:table>
      <text:p text:style-name="Text_20_body"><draw:frame draw:style-name="medialeft" draw:name="Kalender 1972 animiert Legend" text:anchor-type="paragraph" draw:z-index="0" svg:width="10.583333333333cm"><draw:text-box><text:p text:style-name="legendcenter"><draw:frame draw:style-name="medialeft" draw:name="Kalender 1972 animiert" text:anchor-type="paragraph" draw:z-index="9" svg:width="10.583333333333cm" svg:height="14.790208333333cm"><draw:image xlink:href="Pictures/19fcf58ecfd4f7925855166d16e8dc5e.gif" xlink:type="simple" xlink:show="embed" xlink:actuate="onLoad"/></draw:frame>Kalender 1972 animiert</text:p></draw:text-box></draw:frame><text:span text:style-name="Emphasis">Abb.7:</text:span> Kalender 1972<text:line-break/></text:p>
      <text:p text:style-name="Text_20_body">Dieser Kalender aus dem Hause Melzer ist nie regulär verkauft worden. Er zeigt den Kampf den jungen Eisenherz gegen den <text:a xlink:type="simple" xlink:href="https://www.eisenherz-lexikon.de/doku.php?id=rote_ritter_der" text:style-name="Internet_20_link" text:visited-style-name="Visited_20_Internet_20_Link">roten Ritter</text:a>.<text:line-break/>
Kalendergrösse: 60 x 42 cm - Motivmass: 35,5 x 33 cm - auf festem weißen Karton (200 g). </text:p>
      <text:h text:style-name="Heading_20_2" text:outline-level="2"><text:bookmark-start text:name="__RefHeading___hausser_elastolin_plastik-figuren_ca._1955_bis_1983_12"/><text:bookmark-start text:name="hausser_elastolin_plastik-figuren_ca._1955_bis_1983"/>Hausser Elastolin/Plastik-Figuren (ca. 1955 bis 1983)<text:bookmark-end text:name="__RefHeading___hausser_elastolin_plastik-figuren_ca._1955_bis_1983_12"/><text:bookmark-end text:name="hausser_elastolin_plastik-figuren_ca._1955_bis_1983"/></text:h>
      <text:p text:style-name="Text_20_body"><text:span text:style-name="underline"><text:a xlink:type="simple" xlink:href="http://www.barthel-modellbau.de" text:style-name="Internet_20_link" text:visited-style-name="Visited_20_Internet_20_Link">Barthel-Modellbau|</text:a> Plastik-Figuren</text:span> 1985 bis heute<text:line-break/>
Es gab eine Fülle verschiedener <text:a xlink:type="simple" xlink:href="https://www.eisenherz-lexikon.de/doku.php?id=elastolinfiguren" text:style-name="Internet_20_link" text:visited-style-name="Visited_20_Internet_20_Link">Elastolinfiguren</text:a>, nicht nur Eisenherz, Gawain oder Arthur, sondern auch Wikinger, Normannen oder (gegnerische) Ritter. Schließlich liessen sich diese Figuren jederzeit in Ritterszenarien einbauen, ohne die eigentliche Saga zu kennen.<text:line-break/>
Hier einige Beispiele:<text:line-break/>
<draw:frame draw:style-name="media" draw:name="Prinz Eisenherz aus Elastolin Legend" text:anchor-type="as-char" draw:z-index="0" svg:width="5.2916666666667cm" style:rel-width="100%"><draw:text-box><text:p text:style-name="legendcenter"><draw:frame draw:style-name="media" draw:name="Prinz Eisenherz aus Elastolin" text:anchor-type="as-char" draw:z-index="10" svg:width="5.2916666666667cm" style:rel-width="100%" svg:height="8.4929458239278cm" style:rel-height="scale"><draw:image xlink:href="Pictures/565d9510db235dc1f9b97414cd412c7b.jpg" xlink:type="simple" xlink:show="embed" xlink:actuate="onLoad"/></draw:frame>Prinz Eisenherz aus Elastolin</text:p></draw:text-box></draw:frame><text:line-break/>
<text:span text:style-name="Emphasis">Abb.8:</text:span> Prinz Eisenherz in Elastolin </text:p>
      <text:p text:style-name="Text_20_body"><draw:frame draw:style-name="media" draw:name="Prinz Eisenherz und Gawain, Elastolin Katalog Legend" text:anchor-type="as-char" draw:z-index="0" svg:width="7.1966666666667cm" style:rel-width="100%"><draw:text-box><text:p text:style-name="legendcenter"><draw:frame draw:style-name="media" draw:name="Prinz Eisenherz und Gawain, Elastolin Katalog" text:anchor-type="as-char" draw:z-index="11" svg:width="7.1966666666667cm" style:rel-width="100%" svg:height="5.8472916666667cm" style:rel-height="scale"><draw:image xlink:href="Pictures/b0f695f5f1e8ad69969aeb6b795fcc8e.jpg" xlink:type="simple" xlink:show="embed" xlink:actuate="onLoad"/></draw:frame>Prinz Eisenherz und Gawain, Elastolin Katalog</text:p></draw:text-box></draw:frame><text:line-break/>
<text:span text:style-name="Emphasis">Abb.9:</text:span> Prinz Eisenherz und Gawain aus einem Hausser Elastolin-Katalog</text:p>
      <text:p text:style-name="Text_20_body"><draw:frame draw:style-name="media" draw:name="Prinz Eisenherz verteidigt ein Burgfräulein, Elastolin Katalog Legend" text:anchor-type="as-char" draw:z-index="0" svg:width="4.28625cm" style:rel-width="100%"><draw:text-box><text:p text:style-name="legendcenter"><draw:frame draw:style-name="media" draw:name="Prinz Eisenherz verteidigt ein Burgfräulein, Elastolin Katalog" text:anchor-type="as-char" draw:z-index="12" svg:width="4.28625cm" style:rel-width="100%" svg:height="5.3445833333333cm" style:rel-height="scale"><draw:image xlink:href="Pictures/fb29dbf1ad7d54bb69262c54400053b1.jpg" xlink:type="simple" xlink:show="embed" xlink:actuate="onLoad"/></draw:frame>Prinz Eisenherz verteidigt ein Burgfräulein, Elastolin Katalog</text:p></draw:text-box></draw:frame><text:line-break/>
<text:span text:style-name="Emphasis">Abb.10:</text:span> Prinz Eisenherz verteidigt ein Burgfräulein (aus einem Hausser Elastolin-Katalog)</text:p>
      <table:table table:style-name="Table">
        <table:table-column/>
        <table:table-column/>
        <table:table-column/>
        <table:table-row>
          <table:table-cell office:value-type="string" table:style-name="tablecell">
            <text:p text:style-name="tablealignleft"><draw:frame draw:style-name="media" draw:name="Hausser lim. Edition: Prinz Eisenherz Legend" text:anchor-type="as-char" draw:z-index="0" svg:width="5.08cm" style:rel-width="100%"><draw:text-box><text:p text:style-name="legendcenter"><draw:frame draw:style-name="media" draw:name="Hausser lim. Edition: Prinz Eisenherz" text:anchor-type="as-char" draw:z-index="13" svg:width="5.08cm" style:rel-width="100%" svg:height="8.1227083333333cm" style:rel-height="scale"><draw:image xlink:href="Pictures/c53caed6dbdd3174b4e107bf96287268.jpg" xlink:type="simple" xlink:show="embed" xlink:actuate="onLoad"/></draw:frame>Hausser lim. Edition: Prinz Eisenherz</text:p></draw:text-box></draw:frame><text:line-break/>Prinz Eisenherz</text:p>
          </table:table-cell>
          <table:table-cell office:value-type="string" table:style-name="tablecell">
            <text:p text:style-name="tablealignleft"><draw:frame draw:style-name="media" draw:name="Hausser lim. Edition: Gawain Legend" text:anchor-type="as-char" draw:z-index="0" svg:width="5.08cm" style:rel-width="100%"><draw:text-box><text:p text:style-name="legendcenter"><draw:frame draw:style-name="media" draw:name="Hausser lim. Edition: Gawain" text:anchor-type="as-char" draw:z-index="14" svg:width="5.08cm" style:rel-width="100%" svg:height="8.4402083333333cm" style:rel-height="scale"><draw:image xlink:href="Pictures/2c1ed2041ffdef2ec6160c0e4738737f.jpg" xlink:type="simple" xlink:show="embed" xlink:actuate="onLoad"/></draw:frame>Hausser lim. Edition: Gawain</text:p></draw:text-box></draw:frame><text:line-break/>Gawain</text:p>
          </table:table-cell>
          <table:table-cell office:value-type="string" table:style-name="tablecell" table:number-rows-spanned="2">
            <text:p text:style-name="tablealignleft"><draw:frame draw:style-name="media" draw:name="Hausser lim. Edition: Boltar Legend" text:anchor-type="as-char" draw:z-index="0" svg:width="6.111875cm" style:rel-width="100%"><draw:text-box><text:p text:style-name="legendcenter"><draw:frame draw:style-name="media" draw:name="Hausser lim. Edition: Boltar" text:anchor-type="as-char" draw:z-index="15" svg:width="6.111875cm" style:rel-width="100%" svg:height="7.8316666666667cm" style:rel-height="scale"><draw:image xlink:href="Pictures/3539c66205c3dd6d16e71f5fb2bbc25d.jpg" xlink:type="simple" xlink:show="embed" xlink:actuate="onLoad"/></draw:frame>Hausser lim. Edition: Boltar</text:p></draw:text-box></draw:frame><text:line-break/>Boltar</text:p>
          </table:table-cell>
        </table:table-row>
        <table:table-row>
          <table:table-cell office:value-type="string" table:style-name="tablecell">
            <text:p text:style-name="tablealignleft"><draw:frame draw:style-name="media" draw:name="Hausser lim. Edition: Merlin Legend" text:anchor-type="as-char" draw:z-index="0" svg:width="5.08cm" style:rel-width="100%"><draw:text-box><text:p text:style-name="legendcenter"><draw:frame draw:style-name="media" draw:name="Hausser lim. Edition: Merlin" text:anchor-type="as-char" draw:z-index="16" svg:width="5.08cm" style:rel-width="100%" svg:height="8.493125cm" style:rel-height="scale"><draw:image xlink:href="Pictures/738d6bbdedd8db4318296c97ea2716f6.jpg" xlink:type="simple" xlink:show="embed" xlink:actuate="onLoad"/></draw:frame>Hausser lim. Edition: Merlin</text:p></draw:text-box></draw:frame><text:line-break/>Merlin</text:p>
          </table:table-cell>
          <table:table-cell office:value-type="string" table:style-name="tablecell">
            <text:p text:style-name="tablealignleft"><draw:frame draw:style-name="media" draw:name="Hausser lim. Edition: Burgfräulein Legend" text:anchor-type="as-char" draw:z-index="0" svg:width="5.08cm" style:rel-width="100%"><draw:text-box><text:p text:style-name="legendcenter"><draw:frame draw:style-name="media" draw:name="Hausser lim. Edition: Burgfräulein" text:anchor-type="as-char" draw:z-index="17" svg:width="5.08cm" style:rel-width="100%" svg:height="8.7577083333333cm" style:rel-height="scale"><draw:image xlink:href="Pictures/97b1f6d4489e3749cc2b2c5ac107ef92.jpg" xlink:type="simple" xlink:show="embed" xlink:actuate="onLoad"/></draw:frame>Hausser lim. Edition: Burgfräulein</text:p></draw:text-box></draw:frame><text:line-break/>Burgfräulein</text:p>
          </table:table-cell>
        </table:table-row>
      </table:table>
      <text:p text:style-name="Text_20_body"><text:span text:style-name="Emphasis">Abb.11:</text:span> fünf Figuren einer von Bulls, Kings Features Syndicate, herausgegebenen Sonderserie.<text:line-break/>
Jede Figur ist ca. 14 cm hoch und auf 120 Kopien limitiert. Zumindest die Eisenherz-Figur ist ein Abguß vom Modell des Chefmodelleurs Weißbrodt der Firma Hausser. Infos bei <text:a xlink:type="simple" xlink:href="http://www.elastolin-hausser.de/" text:style-name="Internet_20_link" text:visited-style-name="Visited_20_Internet_20_Link">Fanseite Elastolin/Hausser</text:a>.</text:p>
      <text:p text:style-name="Text_20_body">Basisinformationen habe ich im Artikel <text:a xlink:type="simple" xlink:href="https://www.eisenherz-lexikon.de/doku.php?id=elastolinfiguren" text:style-name="Internet_20_link" text:visited-style-name="Visited_20_Internet_20_Link">Elastolinfiguren</text:a> zusammengestellt. Allerdings werde ich dieses Thema nicht weiterverfolgen!</text:p>
      <text:p text:style-name="Text_20_body"><text:span text:style-name="Emphasis">siehe auch</text:span><text:line-break/>
<text:a xlink:type="simple" xlink:href="https://www.eisenherz-lexikon.de/doku.php?id=briefmarke" text:style-name="Internet_20_link" text:visited-style-name="Visited_20_Internet_20_Link">Briefmarke</text:a><text:line-break/>
<text:a xlink:type="simple" xlink:href="https://www.eisenherz-lexikon.de/doku.php?id=elastolinfiguren" text:style-name="Internet_20_link" text:visited-style-name="Visited_20_Internet_20_Link">Elastolinfiguren</text:a><text:line-break/>
<text:a xlink:type="simple" xlink:href="https://www.eisenherz-lexikon.de/doku.php?id=allgemein:elastolin" text:style-name="Internet_20_link" text:visited-style-name="Visited_20_Internet_20_Link">Elastolinfiuren und Sonntagsseiten</text:a><text:line-break/>
<text:a xlink:type="simple" xlink:href="https://www.eisenherz-lexikon.de/doku.php?id=ausgaben" text:style-name="Internet_20_link" text:visited-style-name="Visited_20_Internet_20_Link">Deutschsprachige Ausgaben</text:a><text:line-break/>
<text:a xlink:type="simple" xlink:href="https://www.eisenherz-lexikon.de/doku.php?id=ausgaben_themenverwandt_deutschsprachig" text:style-name="Internet_20_link" text:visited-style-name="Visited_20_Internet_20_Link">Themenverwandte Ausgaben</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3::07:34</meta:creation-date>
    <dc:creator>Generated</dc:creator>
    <dc:date>2026-08-13T23::07:34</dc:date>
    <dc:language>en-US</dc:language>
    <meta:editing-cycles>1</meta:editing-cycles>
    <meta:editing-duration>PT0S</meta:editing-duration>
    <dc:title>sammlerstuecke</dc:title>
  </office:meta>
</office:document-meta>
</file>