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1dec072cb4414b920e668b7cb87edc0.gif"/>
  <manifest:file-entry manifest:media-type="image/jpeg" manifest:full-path="Pictures/6c2170b7464cfbbe540dfd286d1a1d61.jpg"/>
  <manifest:file-entry manifest:media-type="image/jpeg" manifest:full-path="Pictures/0289a387a4fd5dcc1501dfdd3c88c913.jpg"/>
  <manifest:file-entry manifest:media-type="image/jpeg" manifest:full-path="Pictures/69743c7859d48d21c70338204c052e57.jpg"/>
  <manifest:file-entry manifest:media-type="image/jpeg" manifest:full-path="Pictures/d962a79f02b1ca725b7021cb3c577a8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anni_gary"/><text:bookmark-start text:name="__RefHeading___gianni_gary_1"/><text:bookmark-start text:name="gianni_gary"/>Gianni, Gary<text:bookmark-end text:name="__RefHeading___gianni_gary_1"/><text:bookmark-end text:name="gianni_gary"/></text:h>
      <text:p text:style-name="Text_20_body"><draw:frame draw:style-name="medialeft" draw:name="Gary Gianni Legend" text:anchor-type="paragraph" draw:z-index="0" svg:width="3.175cm" style:rel-width="100%"><draw:text-box><text:p text:style-name="legendcenter"><draw:frame draw:style-name="medialeft" draw:name="Gary Gianni" text:anchor-type="paragraph" draw:z-index="0" svg:width="3.175cm" style:rel-width="100%" svg:height="4.1010416666667cm" style:rel-height="scale"><draw:image xlink:href="Pictures/b1dec072cb4414b920e668b7cb87edc0.gif" xlink:type="simple" xlink:show="embed" xlink:actuate="onLoad"/></draw:frame>Gary Gianni</text:p></draw:text-box></draw:frame><text:span text:style-name="Strong_20_Emphasis">* 10. Dezember 1954<text:line-break/>
Zeichnungen</text:span></text:p>
      <text:p text:style-name="Text_20_body">Gary Gianni wurde <text:span text:style-name="underline">1954</text:span> in Chicago geboren.</text:p>
      <text:p text:style-name="Text_20_body"><text:span text:style-name="underline">1976</text:span> schloß er ein Studium an der Chicago Academy of Fine Art ab. Anschliessend arbeitete er für die Chicagoer Zeitungen Chicago Tribune und The Sun-Times als Illustrator sowie für die Network Television News als Gerichtszeichner.</text:p>
      <text:p text:style-name="Text_20_body">Seine Zeichnungen erschienen in zahlreichen Zeitungen, Magazinen, Taschenbüchern, Comics und Kinderbüchern.</text:p>
      <text:p text:style-name="Text_20_body">Seine ersten Buchillustrationen fanden sich <text:span text:style-name="underline">1988</text:span> in Ausgaben von Melvilles Moby Dick und in Kidnapped von Robert Louis Stevenson für First Comics im der Reihe Classic Illustrated.<text:line-break/>
<text:span text:style-name="underline">1990</text:span> zeichnete er mit den Adaptionen von Geschichten von O.Henry The Tales of O.Henry und Jules Vernes 20,000 Leagues Under The Sea seine ersten Comics. Bald schon folgten Abenteuer von Indiana Jones und der Schrein des Seeteufels und der von ihm geschaffenen Monster Men für Dark Horse Comics.<text:line-break/>
<text:span text:style-name="underline">1997</text:span> bekam er zusammen mit Archie Goodwin den Eisner Award für ihre Kurzgeschichte Heroes in «Batman: Black and White» aus dem DC Comics Verlag.<text:line-break/>
Seit der Illustration der Geschichten von Robert E. Howard für den angesehenen Herausgeber Wandering Star gehört Gary Gianni zu den bekanntesten und besten Fantasy-Zeichner. Eineinhalb Jahre arbeitete Gianni an den 200 Zeichnungen und 7 Ölgemälden, um die Abenteuer des nachdenklichen Helden Solomon Kane im puritanischen Zeitalter zu illustrieren. Das Buch erschien <text:span text:style-name="underline">1998</text:span>. Die Webseite <text:a xlink:type="simple" xlink:href="http://www.solomonkane.com" text:style-name="Internet_20_link" text:visited-style-name="Visited_20_Internet_20_Link">www.solomonkane.com</text:a> zeigt einige dieser 207 Werke. Das Titelbild gewann den Gary Spectrum's Silver Award.<text:line-break/>
<text:span text:style-name="underline">1999</text:span> zeichnete er ein Titelbild und eine Geschichte für Tom Strong, ABC Comics. <text:span text:style-name="underline">2001</text:span> illustrierte er ein weiteres Werk von Howard für Wandering Star: Bran Mak Morn: The Last King. Zwölf (andere Quelle: acht) Farbtafeln und mehr als 45 Bleistift- und Tintenzeichnungen ergänzen Howards Geschichten um ein längst ausgestorbenes Volk und ihrem tragischen Kriegskönig. Ausserdem begann er mit Zeichnungen zu Conan.</text:p>
      <text:p text:style-name="Text_20_body">Einige Links zu Werken von Gary Gianni:</text:p>
      <text:list text:style-name="List_20_1" text:continue-numbering="false">
        <text:list-item>
          <text:p text:style-name="List_20_1_Content_First"> <text:a xlink:type="simple" xlink:href="http://www.garygianni.com/" text:style-name="Internet_20_link" text:visited-style-name="Visited_20_Internet_20_Link">http://www.garygianni.com/</text:a></text:p>
        </text:list-item>
        <text:list-item>
          <text:p text:style-name="List_20_1_Content_Last"> <text:a xlink:type="simple" xlink:href="http://www.comicbookpros.com/artforsale.asp?art=Gary%20Gianni" text:style-name="Internet_20_link" text:visited-style-name="Visited_20_Internet_20_Link">Bilder verschiedener Comicserien</text:a></text:p>
        </text:list-item>
      </text:list>
      <text:p text:style-name="Text_20_body">Etwa seit <text:span text:style-name="underline">2001</text:span> arbeite Gianni sporadisch zusammen mit <text:a xlink:type="simple" xlink:href="https://www.eisenherz-lexikon.de/doku.php?id=murphy_john_cullen" text:style-name="Internet_20_link" text:visited-style-name="Visited_20_Internet_20_Link">J.C.Murphy</text:a> an den <text:a xlink:type="simple" xlink:href="https://www.eisenherz-lexikon.de/doku.php?id=sonntagsseiten" text:style-name="Internet_20_link" text:visited-style-name="Visited_20_Internet_20_Link">Sonntagsseiten</text:a>. Dabei assistierte er, tauchte aber nie offiziell als Zeichner der Abenteuer auf.</text:p>
      <text:p text:style-name="Text_20_body">Seit <text:span text:style-name="underline">März 2004</text:span> arbeitete er mit <text:a xlink:type="simple" xlink:href="https://www.eisenherz-lexikon.de/doku.php?id=murphy_cullen" text:style-name="Internet_20_link" text:visited-style-name="Visited_20_Internet_20_Link">Cullen Murphy</text:a> an Prinz Eisenherz. Seine erste Folge erschien am <text:span text:style-name="underline">21. März 2004</text:span>, Seite #3502.</text:p>
      <text:p text:style-name="Text_20_body">Zur Zusammenarbeit mit und zum Übergang von J.C.Murphy schreibt er:</text:p>
      <table:table table:style-name="Table_Quotation1">
        <table:table-column/>
        <table:table-row>
          <table:table-cell office:value-type="string" table:style-name="Cell_Quotation1">
            <text:p text:style-name="tablealignleft">Diese Übereinkunft <text:span text:style-name="Emphasis">(gemeint ist: Murphy zeichnete die Hauptfiguren, Gianni dann ergänzende Hintergründe und Figuren)</text:span> war nicht von Dauer. … und als der ehrwürdige Meister in den Ruhestand ging, machte er ganz klar, daß er nichts mehr mit dem Strip zu tun haben wollte. Ab 28. März 2004 war ich auf mich selbst gestellt.<text:line-break/><text:line-break/>»Schicken Sie Ihre fertigen Seiten nicht zu mir,« ordnete er an. „Schicken Sie sie direkt zu King Features. Ich möchte sie nicht länger sehen.“<text:line-break/>„Haben Sie etwas dagegen, gelegentlich eine Seite zu zeichnen, um weiterhin beteiligt zu bleiben?“ fragte ich.<text:line-break/>Die Antwort des Künstlers schien allzu kurz für all die Jahre, die er in das Unternehmen investiert hatte.<text:line-break/>„Nein … ich bin fertig.“<text:line-break/><text:line-break/>Zu diesem Zeitpunkt wusste ich nicht, wie krank er war.</text:p>
          </table:table-cell>
        </table:table-row>
      </table:table>
      <text:p text:style-name="Text_20_body"><text:span text:style-name="Emphasis">Quelle:</text:span> <text:a xlink:type="simple" xlink:href="http://aprincenamedvaliant.blogspot.de/2013/01/murphy-and-gianni-collaboration.html" text:style-name="Internet_20_link" text:visited-style-name="Visited_20_Internet_20_Link">Prince Valiant Blog (englisch)</text:a></text:p>
      <text:p text:style-name="Text_20_body">Ab <text:span text:style-name="underline">November 2004</text:span> illustrierte er dann die Abenteuer aus der Feder von <text:a xlink:type="simple" xlink:href="https://www.eisenherz-lexikon.de/doku.php?id=schultz_mark" text:style-name="Internet_20_link" text:visited-style-name="Visited_20_Internet_20_Link">Mark Schultz</text:a>.<text:line-break/>
Seine letzte Seite war die vom <text:span text:style-name="underline">25. März 2012</text:span> (#3920). Sein Nachfolger wurde <text:a xlink:type="simple" xlink:href="https://www.eisenherz-lexikon.de/doku.php?id=yeates_thomas" text:style-name="Internet_20_link" text:visited-style-name="Visited_20_Internet_20_Link">Thomas Yeates</text:a>.</text:p>
      <text:p text:style-name="Text_20_body">Zu Beginn seiner Ära sagte er in einem Interview:</text:p>
      <table:table table:style-name="Table_Quotation1">
        <table:table-column/>
        <table:table-row>
          <table:table-cell office:value-type="string" table:style-name="Cell_Quotation1">
            <text:p text:style-name="tablealignleft">„Das ist wirklich eine Ehre für mich. Ich wuchs mit den Abenteuern von Hal Fosters Prince Valiant auf, und diese Serie war eine von meinen wichtigsten Einflüssen für meine Arbeit. Es ist zwar auch ein wenig erschreckend, mit diesen glanzvollen Charakteren zu arbeiten, aber es ist auch eine Herausforderung, die ich sehr gerne annehme.“</text:p>
          </table:table-cell>
        </table:table-row>
      </table:table>
      <text:p text:style-name="Text_20_body">Seine Zeichnungen waren bunter und so dem Zeitgeschmack entsprechend. Hier einige seiner ersten Seiten:<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1" svg:width="13.229166666667cm" svg:height="9.0222916666667cm"><draw:image xlink:href="Pictures/6c2170b7464cfbbe540dfd286d1a1d61.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2" svg:width="13.229166666667cm" svg:height="9.0222916666667cm"><draw:image xlink:href="Pictures/0289a387a4fd5dcc1501dfdd3c88c913.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3" svg:width="13.229166666667cm" svg:height="8.969375cm"><draw:image xlink:href="Pictures/69743c7859d48d21c70338204c052e57.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4" svg:width="13.229166666667cm" svg:height="8.9164583333333cm"><draw:image xlink:href="Pictures/d962a79f02b1ca725b7021cb3c577a8a.jpg" xlink:type="simple" xlink:show="embed" xlink:actuate="onLoad"/></draw:frame>Gary Gianni Sunday</text:p></draw:text-box></draw:frame></text:p>
      <text:p text:style-name="Text_20_body"><text:span text:style-name="Emphasis">aus dem Englischen aus verschiedenen Quellen übersetzt und zusammengestellt</text:span></text:p>
      <text:p text:style-name="Text_20_body"><text:span text:style-name="Emphasis">Links:</text:span><text:line-break/>
<text:a xlink:type="simple" xlink:href="http://en.wikipedia.org/wiki/Gary_Gianni" text:style-name="Internet_20_link" text:visited-style-name="Visited_20_Internet_20_Link">Link in der englischen Wikipedia</text:a></text:p>
      <text:p text:style-name="Text_20_body"><text:span text:style-name="Emphasis">siehe auch</text:span><text:line-break/>
<text:a xlink:type="simple" xlink:href="https://www.eisenherz-lexikon.de/doku.php?id=abenteuer_alle" text:style-name="Internet_20_link" text:visited-style-name="Visited_20_Internet_20_Link">Abenteuer, all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1::47:08</meta:creation-date>
    <dc:creator>Generated</dc:creator>
    <dc:date>2026-08-19T11::47:08</dc:date>
    <dc:language>en-US</dc:language>
    <meta:editing-cycles>1</meta:editing-cycles>
    <meta:editing-duration>PT0S</meta:editing-duration>
    <dc:title>gianni_gary</dc:title>
  </office:meta>
</office:document-meta>
</file>