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a16c358d5a510eece86419b5f58c3c.jpg"/>
  <manifest:file-entry manifest:media-type="image/jpeg" manifest:full-path="Pictures/1aa4f73309999b9f36130696ea8114d6.jpg"/>
  <manifest:file-entry manifest:media-type="image/gif" manifest:full-path="Pictures/e05daf8f31361ffbb50a9e94f67fb482.gif"/>
  <manifest:file-entry manifest:media-type="image/gif" manifest:full-path="Pictures/f568750f4cf898f3e1b3662d4df0898e.gif"/>
  <manifest:file-entry manifest:media-type="image/gif" manifest:full-path="Pictures/184396fbeafa0e343698208f5a4b4f90.gif"/>
  <manifest:file-entry manifest:media-type="image/gif" manifest:full-path="Pictures/3662a286df1212fea025504216cc0e1e.gif"/>
  <manifest:file-entry manifest:media-type="image/gif" manifest:full-path="Pictures/d8fd9e96c36e08cddceef87562e02945.gif"/>
  <manifest:file-entry manifest:media-type="image/gif" manifest:full-path="Pictures/e412d7a23c435409526419621f9d0e2c.gif"/>
  <manifest:file-entry manifest:media-type="image/gif" manifest:full-path="Pictures/8a93136dcc62a1f48fa641ed0c95eee0.gif"/>
  <manifest:file-entry manifest:media-type="image/gif" manifest:full-path="Pictures/ce6eb431921cc0ff5fc3cd2c982c0728.gif"/>
  <manifest:file-entry manifest:media-type="image/gif" manifest:full-path="Pictures/fa1a8f9a0d7a2b6ed6999f71dbb6d956.gif"/>
  <manifest:file-entry manifest:media-type="image/gif" manifest:full-path="Pictures/bd8b890daceda26cafc3c9c2008aa90e.gif"/>
  <manifest:file-entry manifest:media-type="image/gif" manifest:full-path="Pictures/3d1a0aeff5b483ef8cf5dae861fb3902.gif"/>
  <manifest:file-entry manifest:media-type="image/gif" manifest:full-path="Pictures/f3de47038b38b21c7c234fe9389f6512.gif"/>
  <manifest:file-entry manifest:media-type="image/gif" manifest:full-path="Pictures/80f11dd155db3b51ed0141b585fb8f99.gif"/>
  <manifest:file-entry manifest:media-type="image/gif" manifest:full-path="Pictures/db9add7b49d7a29245455a840212b60a.gif"/>
  <manifest:file-entry manifest:media-type="image/gif" manifest:full-path="Pictures/b0e391758c114bd25ff79854ae487966.gif"/>
  <manifest:file-entry manifest:media-type="image/gif" manifest:full-path="Pictures/bae9990a17e1f7c56e51864572030d9a.gif"/>
  <manifest:file-entry manifest:media-type="image/gif" manifest:full-path="Pictures/42f29ff3a02bd03a97c2cc2a6953b7d9.gif"/>
  <manifest:file-entry manifest:media-type="image/gif" manifest:full-path="Pictures/006030f68fdb65d717a16fc0dcbe3572.gif"/>
  <manifest:file-entry manifest:media-type="image/gif" manifest:full-path="Pictures/a5d9cd2c5e4c27460b1468315c87b17e.gif"/>
  <manifest:file-entry manifest:media-type="image/gif" manifest:full-path="Pictures/cb31241246ae38e7894cfb12946fc7cb.gif"/>
  <manifest:file-entry manifest:media-type="image/gif" manifest:full-path="Pictures/23e09059036480d6c53941e5e58ca48d.gif"/>
  <manifest:file-entry manifest:media-type="image/gif" manifest:full-path="Pictures/a7f309af96972b1dfba1ced5b83fe77e.gif"/>
  <manifest:file-entry manifest:media-type="image/gif" manifest:full-path="Pictures/13876f17843a6ec965f7b42ed557722b.gif"/>
  <manifest:file-entry manifest:media-type="image/gif" manifest:full-path="Pictures/fc55d7dfa39e6bbfadd173986ce70b14.gif"/>
  <manifest:file-entry manifest:media-type="image/gif" manifest:full-path="Pictures/ffb0ba586f2a69ebc6e1e4a8710a3fa5.gif"/>
  <manifest:file-entry manifest:media-type="image/gif" manifest:full-path="Pictures/de8ff6380e0fcccc32e907fc966147c9.gif"/>
  <manifest:file-entry manifest:media-type="image/gif" manifest:full-path="Pictures/2b6581003ddef3b4fffef50291e28beb.gif"/>
  <manifest:file-entry manifest:media-type="image/gif" manifest:full-path="Pictures/7a4a5b1334ad11eef7ca9cefa4d66f48.gif"/>
  <manifest:file-entry manifest:media-type="image/gif" manifest:full-path="Pictures/075597ac24d8e53e6f769cfacbdc57a9.gif"/>
  <manifest:file-entry manifest:media-type="image/gif" manifest:full-path="Pictures/8c93a87cb1060df346087debcf9ef7a1.gif"/>
  <manifest:file-entry manifest:media-type="image/gif" manifest:full-path="Pictures/10783e9179c324c5f5e33420da1dd31b.gif"/>
  <manifest:file-entry manifest:media-type="image/gif" manifest:full-path="Pictures/1dfb83b1b48063aca3984f81697501f0.gif"/>
  <manifest:file-entry manifest:media-type="image/gif" manifest:full-path="Pictures/0fa4cbb94e51bc6fc8c229b962f8344a.gif"/>
  <manifest:file-entry manifest:media-type="image/gif" manifest:full-path="Pictures/730dbaa3a80b053187694f13b6c42b6d.gif"/>
  <manifest:file-entry manifest:media-type="image/jpeg" manifest:full-path="Pictures/9fc5a9b08394aff7d63c4a309f9802d0.jpg"/>
  <manifest:file-entry manifest:media-type="image/gif" manifest:full-path="Pictures/7a00dd316f112be0122379b7c81e5b1d.gif"/>
  <manifest:file-entry manifest:media-type="image/gif" manifest:full-path="Pictures/b92a934767ab1cfda41c3dd35d5fb677.gif"/>
  <manifest:file-entry manifest:media-type="image/jpeg" manifest:full-path="Pictures/74b84e9ab21665ecc0887a64dcc79047.jpg"/>
  <manifest:file-entry manifest:media-type="image/gif" manifest:full-path="Pictures/9fe99a530a6c74fd47318c12bff557e2.gif"/>
  <manifest:file-entry manifest:media-type="image/gif" manifest:full-path="Pictures/0b4174ae933527576e75b06d6cea375c.gif"/>
  <manifest:file-entry manifest:media-type="image/gif" manifest:full-path="Pictures/0f4b15855a7cc7ea6e1dfcc44cdf57ee.gif"/>
  <manifest:file-entry manifest:media-type="image/gif" manifest:full-path="Pictures/60abfe670ee26b3011f3871c636aacdc.gif"/>
  <manifest:file-entry manifest:media-type="image/gif" manifest:full-path="Pictures/b1d0f829fb69577923bd2e0671f60d26.gif"/>
  <manifest:file-entry manifest:media-type="image/gif" manifest:full-path="Pictures/4698e5d3d53aebd48f15ff4ccab9029b.gif"/>
  <manifest:file-entry manifest:media-type="image/gif" manifest:full-path="Pictures/1c65ba5bd9f04477852ee7177688b00c.gif"/>
  <manifest:file-entry manifest:media-type="image/gif" manifest:full-path="Pictures/78b9265e114a8fbf26707a2fc9e9c322.gif"/>
  <manifest:file-entry manifest:media-type="image/gif" manifest:full-path="Pictures/16316dfcc4c4ff5d07fc6d91156f3975.gif"/>
  <manifest:file-entry manifest:media-type="image/gif" manifest:full-path="Pictures/ef3bec7e9199467dabe57fdc560a3f2a.gif"/>
  <manifest:file-entry manifest:media-type="image/gif" manifest:full-path="Pictures/1583da7027a40c68853449c817dc5ab4.gif"/>
  <manifest:file-entry manifest:media-type="image/jpeg" manifest:full-path="Pictures/f28c0617f3b67f542d997e5190afac83.jpg"/>
  <manifest:file-entry manifest:media-type="image/gif" manifest:full-path="Pictures/c1696ba063f6618fe4d8145a83119519.gif"/>
  <manifest:file-entry manifest:media-type="image/gif" manifest:full-path="Pictures/6e84c8353ff4158f03d7049367068301.gif"/>
  <manifest:file-entry manifest:media-type="image/gif" manifest:full-path="Pictures/7b4ec15157a52c960d15d06fa2c65485.gif"/>
  <manifest:file-entry manifest:media-type="image/jpeg" manifest:full-path="Pictures/66d6b526534a4e6a2115dd0e4a33468e.jpg"/>
  <manifest:file-entry manifest:media-type="image/gif" manifest:full-path="Pictures/6e1276ece3169f65ff358ff778d2f773.gif"/>
  <manifest:file-entry manifest:media-type="image/gif" manifest:full-path="Pictures/1f80a13d060579c77b38b11340be6307.gif"/>
  <manifest:file-entry manifest:media-type="image/gif" manifest:full-path="Pictures/6bf41adeda3aa43d03b142f667b69187.gif"/>
  <manifest:file-entry manifest:media-type="image/gif" manifest:full-path="Pictures/ed7aadf90e79a71dd5ad9db00555ad7c.gif"/>
  <manifest:file-entry manifest:media-type="image/gif" manifest:full-path="Pictures/200edfa4c887a4cd80e66618002be405.gif"/>
  <manifest:file-entry manifest:media-type="image/gif" manifest:full-path="Pictures/9c06f9c0dde5316a049bf98766f1f628.gif"/>
  <manifest:file-entry manifest:media-type="image/gif" manifest:full-path="Pictures/d18d904ea5010e6c4aabcbc7f56c0d89.gif"/>
  <manifest:file-entry manifest:media-type="image/gif" manifest:full-path="Pictures/5ea4a7f29769b1f3be4b003b12c7c38e.gif"/>
  <manifest:file-entry manifest:media-type="image/gif" manifest:full-path="Pictures/d79a18bc9f857ec1dc4593f324b8e328.gif"/>
  <manifest:file-entry manifest:media-type="image/gif" manifest:full-path="Pictures/1929efcc5f25d24a3f17e7b40f7a9cb9.gif"/>
  <manifest:file-entry manifest:media-type="image/gif" manifest:full-path="Pictures/34682f978042e2f7e06af44afd86804a.gif"/>
  <manifest:file-entry manifest:media-type="image/gif" manifest:full-path="Pictures/56de992a3662216b96a0f427b3734a07.gif"/>
  <manifest:file-entry manifest:media-type="image/gif" manifest:full-path="Pictures/82604967bc6210d793342e6c143c8b81.gif"/>
  <manifest:file-entry manifest:media-type="image/gif" manifest:full-path="Pictures/d12a50837edc2473e55f00937d9da3d5.gif"/>
  <manifest:file-entry manifest:media-type="image/jpeg" manifest:full-path="Pictures/3191bff42e3ef719de97a6dc7dd9f2cc.jpg"/>
  <manifest:file-entry manifest:media-type="image/jpeg" manifest:full-path="Pictures/c598459c647406813fec395e68375973.jpg"/>
  <manifest:file-entry manifest:media-type="image/jpeg" manifest:full-path="Pictures/fd61c7782bfbbdd1aac167c52a1ddcf5.jpg"/>
  <manifest:file-entry manifest:media-type="image/jpeg" manifest:full-path="Pictures/51e3528144c7838b8fd0c3ab50353065.jpg"/>
  <manifest:file-entry manifest:media-type="image/jpeg" manifest:full-path="Pictures/2b79c0c8cdf45fd38339670d10e5e2b2.jpg"/>
  <manifest:file-entry manifest:media-type="image/jpeg" manifest:full-path="Pictures/b63ef2965a8b47d72aee3f9d0d87179a.jpg"/>
  <manifest:file-entry manifest:media-type="image/jpeg" manifest:full-path="Pictures/d4225ac41681387f30a38bebcce68341.jpg"/>
  <manifest:file-entry manifest:media-type="image/jpeg" manifest:full-path="Pictures/d211f2be2f8ace93c590eee92a2bae63.jpg"/>
  <manifest:file-entry manifest:media-type="image/jpeg" manifest:full-path="Pictures/0d38eaef1ef753b4cbc54de39bca16cc.jpg"/>
  <manifest:file-entry manifest:media-type="image/jpeg" manifest:full-path="Pictures/9f56b1d0edc6acf4ce4ed3803c421d81.jpg"/>
  <manifest:file-entry manifest:media-type="image/jpeg" manifest:full-path="Pictures/caa4fdead02294db5540539d164a7010.jpg"/>
  <manifest:file-entry manifest:media-type="image/jpeg" manifest:full-path="Pictures/d0c85a77a388af255c1890060fa367b1.jpg"/>
  <manifest:file-entry manifest:media-type="image/jpeg" manifest:full-path="Pictures/9b7ca9682106badebc77fecbec4777b5.jpg"/>
  <manifest:file-entry manifest:media-type="image/jpeg" manifest:full-path="Pictures/7cf488df6d9f12b5833be5625ab98041.jpg"/>
  <manifest:file-entry manifest:media-type="image/jpeg" manifest:full-path="Pictures/cc6a075bf42efe745125300a19223bc5.jpg"/>
  <manifest:file-entry manifest:media-type="image/jpeg" manifest:full-path="Pictures/50d76499cd8a7bc0dd17440998806ab7.jpg"/>
  <manifest:file-entry manifest:media-type="image/jpeg" manifest:full-path="Pictures/119d009dd759fbaf4a5f523f9e6ad3b3.jpg"/>
  <manifest:file-entry manifest:media-type="image/jpeg" manifest:full-path="Pictures/b08e50e42e02ee8b76932741ab166404.jpg"/>
  <manifest:file-entry manifest:media-type="image/jpeg" manifest:full-path="Pictures/2d7d0c8928e702ef2845eeb65b428b42.jpg"/>
  <manifest:file-entry manifest:media-type="image/jpeg" manifest:full-path="Pictures/4b056b86a6ec0b9c4a4ac11693ab6c46.jpg"/>
  <manifest:file-entry manifest:media-type="image/jpeg" manifest:full-path="Pictures/2fbf7628f46fd654561ba724ffa9f388.jpg"/>
  <manifest:file-entry manifest:media-type="image/jpeg" manifest:full-path="Pictures/0e347db30ca4b63c41ce2cbbe304d354.jpg"/>
  <manifest:file-entry manifest:media-type="image/jpeg" manifest:full-path="Pictures/90a2b39ded11649913a4ebb894a159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carlsen"/><text:bookmark-start text:name="__RefHeading___cover_carlsen_verlag_1"/><text:bookmark-start text:name="cover_carlsen_verlag"/>Cover, Carlsen Verlag<text:bookmark-end text:name="__RefHeading___cover_carlsen_verlag_1"/><text:bookmark-end text:name="cover_carlsen_verlag"/></text:h>
      <text:p text:style-name="Text_20_body"><text:span text:style-name="Strong_20_Emphasis">Cover der Carlsen Ausgabe</text:span></text:p>
      <text:p text:style-name="Text_20_body"><draw:frame draw:style-name="media" draw:name="Array Legend" text:anchor-type="as-char" draw:z-index="0" svg:width="12.7cm"><draw:text-box><text:p text:style-name="legendcenter"><draw:frame draw:style-name="media" draw:name="Array" text:anchor-type="as-char" draw:z-index="0" svg:width="12.7cm" svg:height="15.663333333333cm"><draw:image xlink:href="Pictures/23a16c358d5a510eece86419b5f58c3c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1" svg:width="12.7cm" svg:height="16.853958333333cm"><draw:image xlink:href="Pictures/1aa4f73309999b9f36130696ea8114d6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" svg:width="3.96875cm" style:rel-width="100%" svg:height="5.2122916666667cm" style:rel-height="scale"><draw:image xlink:href="Pictures/e05daf8f31361ffbb50a9e94f67fb48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" svg:width="3.96875cm" style:rel-width="100%" svg:height="5.2122916666667cm" style:rel-height="scale"><draw:image xlink:href="Pictures/f568750f4cf898f3e1b3662d4df089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" svg:width="3.96875cm" style:rel-width="100%" svg:height="5.2122916666667cm" style:rel-height="scale"><draw:image xlink:href="Pictures/184396fbeafa0e343698208f5a4b4f9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" svg:width="3.96875cm" style:rel-width="100%" svg:height="5.2122916666667cm" style:rel-height="scale"><draw:image xlink:href="Pictures/3662a286df1212fea025504216cc0e1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" svg:width="3.96875cm" style:rel-width="100%" svg:height="5.2122916666667cm" style:rel-height="scale"><draw:image xlink:href="Pictures/d8fd9e96c36e08cddceef87562e0294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" svg:width="3.96875cm" style:rel-width="100%" svg:height="5.2122916666667cm" style:rel-height="scale"><draw:image xlink:href="Pictures/e412d7a23c435409526419621f9d0e2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" svg:width="3.96875cm" style:rel-width="100%" svg:height="5.2122916666667cm" style:rel-height="scale"><draw:image xlink:href="Pictures/8a93136dcc62a1f48fa641ed0c95eee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9" svg:width="3.96875cm" style:rel-width="100%" svg:height="5.2122916666667cm" style:rel-height="scale"><draw:image xlink:href="Pictures/ce6eb431921cc0ff5fc3cd2c982c07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0" svg:width="3.96875cm" style:rel-width="100%" svg:height="5.2122916666667cm" style:rel-height="scale"><draw:image xlink:href="Pictures/fa1a8f9a0d7a2b6ed6999f71dbb6d95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1" svg:width="3.96875cm" style:rel-width="100%" svg:height="5.2122916666667cm" style:rel-height="scale"><draw:image xlink:href="Pictures/bd8b890daceda26cafc3c9c2008aa90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2" svg:width="3.96875cm" style:rel-width="100%" svg:height="5.2122916666667cm" style:rel-height="scale"><draw:image xlink:href="Pictures/3d1a0aeff5b483ef8cf5dae861fb390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3" svg:width="3.96875cm" style:rel-width="100%" svg:height="5.2122916666667cm" style:rel-height="scale"><draw:image xlink:href="Pictures/f3de47038b38b21c7c234fe9389f651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4" svg:width="3.96875cm" style:rel-width="100%" svg:height="5.2122916666667cm" style:rel-height="scale"><draw:image xlink:href="Pictures/80f11dd155db3b51ed0141b585fb8f9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5" svg:width="3.96875cm" style:rel-width="100%" svg:height="5.2122916666667cm" style:rel-height="scale"><draw:image xlink:href="Pictures/db9add7b49d7a29245455a840212b60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6" svg:width="3.96875cm" style:rel-width="100%" svg:height="5.2122916666667cm" style:rel-height="scale"><draw:image xlink:href="Pictures/b0e391758c114bd25ff79854ae48796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7" svg:width="3.96875cm" style:rel-width="100%" svg:height="5.2122916666667cm" style:rel-height="scale"><draw:image xlink:href="Pictures/bae9990a17e1f7c56e51864572030d9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8" svg:width="3.96875cm" style:rel-width="100%" svg:height="5.2122916666667cm" style:rel-height="scale"><draw:image xlink:href="Pictures/42f29ff3a02bd03a97c2cc2a6953b7d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9" svg:width="3.96875cm" style:rel-width="100%" svg:height="5.2122916666667cm" style:rel-height="scale"><draw:image xlink:href="Pictures/006030f68fdb65d717a16fc0dcbe357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0" svg:width="3.96875cm" style:rel-width="100%" svg:height="5.2122916666667cm" style:rel-height="scale"><draw:image xlink:href="Pictures/a5d9cd2c5e4c27460b1468315c87b1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1" svg:width="3.96875cm" style:rel-width="100%" svg:height="5.2122916666667cm" style:rel-height="scale"><draw:image xlink:href="Pictures/cb31241246ae38e7894cfb12946fc7c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2" svg:width="3.96875cm" style:rel-width="100%" svg:height="5.2122916666667cm" style:rel-height="scale"><draw:image xlink:href="Pictures/23e09059036480d6c53941e5e58ca48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3" svg:width="3.96875cm" style:rel-width="100%" svg:height="5.2122916666667cm" style:rel-height="scale"><draw:image xlink:href="Pictures/a7f309af96972b1dfba1ced5b83fe7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4" svg:width="3.96875cm" style:rel-width="100%" svg:height="5.2122916666667cm" style:rel-height="scale"><draw:image xlink:href="Pictures/13876f17843a6ec965f7b42ed557722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5" svg:width="3.96875cm" style:rel-width="100%" svg:height="5.2122916666667cm" style:rel-height="scale"><draw:image xlink:href="Pictures/fc55d7dfa39e6bbfadd173986ce70b1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6" svg:width="3.96875cm" style:rel-width="100%" svg:height="5.3710416666667cm" style:rel-height="scale"><draw:image xlink:href="Pictures/ffb0ba586f2a69ebc6e1e4a8710a3fa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7" svg:width="3.96875cm" style:rel-width="100%" svg:height="5.2122916666667cm" style:rel-height="scale"><draw:image xlink:href="Pictures/de8ff6380e0fcccc32e907fc966147c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8" svg:width="3.96875cm" style:rel-width="100%" svg:height="5.3975cm" style:rel-height="scale"><draw:image xlink:href="Pictures/2b6581003ddef3b4fffef50291e28be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9" svg:width="3.96875cm" style:rel-width="100%" svg:height="5.3975cm" style:rel-height="scale"><draw:image xlink:href="Pictures/7a4a5b1334ad11eef7ca9cefa4d66f4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0" svg:width="3.96875cm" style:rel-width="100%" svg:height="5.3975cm" style:rel-height="scale"><draw:image xlink:href="Pictures/075597ac24d8e53e6f769cfacbdc57a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1" svg:width="3.96875cm" style:rel-width="100%" svg:height="5.3975cm" style:rel-height="scale"><draw:image xlink:href="Pictures/8c93a87cb1060df346087debcf9ef7a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2" svg:width="3.96875cm" style:rel-width="100%" svg:height="5.3975cm" style:rel-height="scale"><draw:image xlink:href="Pictures/10783e9179c324c5f5e33420da1dd31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3" svg:width="3.96875cm" style:rel-width="100%" svg:height="5.3975cm" style:rel-height="scale"><draw:image xlink:href="Pictures/1dfb83b1b48063aca3984f81697501f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4" svg:width="3.96875cm" style:rel-width="100%" svg:height="5.3975cm" style:rel-height="scale"><draw:image xlink:href="Pictures/0fa4cbb94e51bc6fc8c229b962f834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5" svg:width="3.96875cm" style:rel-width="100%" svg:height="5.3975cm" style:rel-height="scale"><draw:image xlink:href="Pictures/730dbaa3a80b053187694f13b6c42b6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6" svg:width="3.96875cm" style:rel-width="100%" svg:height="5.4504166666667cm" style:rel-height="scale"><draw:image xlink:href="Pictures/9fc5a9b08394aff7d63c4a309f9802d0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7" svg:width="3.96875cm" style:rel-width="100%" svg:height="5.4239583333333cm" style:rel-height="scale"><draw:image xlink:href="Pictures/7a00dd316f112be0122379b7c81e5b1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8" svg:width="3.96875cm" style:rel-width="100%" svg:height="5.6091666666667cm" style:rel-height="scale"><draw:image xlink:href="Pictures/b92a934767ab1cfda41c3dd35d5fb67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9" svg:width="3.96875cm" style:rel-width="100%" svg:height="5.4504166666667cm" style:rel-height="scale"><draw:image xlink:href="Pictures/74b84e9ab21665ecc0887a64dcc79047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0" svg:width="3.96875cm" style:rel-width="100%" svg:height="5.4504166666667cm" style:rel-height="scale"><draw:image xlink:href="Pictures/9fe99a530a6c74fd47318c12bff557e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1" svg:width="3.96875cm" style:rel-width="100%" svg:height="5.4504166666667cm" style:rel-height="scale"><draw:image xlink:href="Pictures/0b4174ae933527576e75b06d6cea375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2" svg:width="3.96875cm" style:rel-width="100%" svg:height="5.2122916666667cm" style:rel-height="scale"><draw:image xlink:href="Pictures/0f4b15855a7cc7ea6e1dfcc44cdf57e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3" svg:width="3.96875cm" style:rel-width="100%" svg:height="5.2122916666667cm" style:rel-height="scale"><draw:image xlink:href="Pictures/60abfe670ee26b3011f3871c636aacd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4" svg:width="3.96875cm" style:rel-width="100%" svg:height="5.2122916666667cm" style:rel-height="scale"><draw:image xlink:href="Pictures/b1d0f829fb69577923bd2e0671f60d2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5" svg:width="3.96875cm" style:rel-width="100%" svg:height="5.2122916666667cm" style:rel-height="scale"><draw:image xlink:href="Pictures/4698e5d3d53aebd48f15ff4ccab9029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6" svg:width="3.96875cm" style:rel-width="100%" svg:height="5.3975cm" style:rel-height="scale"><draw:image xlink:href="Pictures/1c65ba5bd9f04477852ee7177688b00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7" svg:width="3.96875cm" style:rel-width="100%" svg:height="5.3975cm" style:rel-height="scale"><draw:image xlink:href="Pictures/78b9265e114a8fbf26707a2fc9e9c32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8" svg:width="3.96875cm" style:rel-width="100%" svg:height="5.3975cm" style:rel-height="scale"><draw:image xlink:href="Pictures/16316dfcc4c4ff5d07fc6d91156f397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9" svg:width="3.96875cm" style:rel-width="100%" svg:height="5.3975cm" style:rel-height="scale"><draw:image xlink:href="Pictures/ef3bec7e9199467dabe57fdc560a3f2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0" svg:width="3.96875cm" style:rel-width="100%" svg:height="5.3975cm" style:rel-height="scale"><draw:image xlink:href="Pictures/1583da7027a40c68853449c817dc5ab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1" svg:width="3.96875cm" style:rel-width="100%" svg:height="5.159375cm" style:rel-height="scale"><draw:image xlink:href="Pictures/f28c0617f3b67f542d997e5190afac8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2" svg:width="3.96875cm" style:rel-width="100%" svg:height="5.4239583333333cm" style:rel-height="scale"><draw:image xlink:href="Pictures/c1696ba063f6618fe4d8145a8311951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3" svg:width="3.96875cm" style:rel-width="100%" svg:height="5.318125cm" style:rel-height="scale"><draw:image xlink:href="Pictures/6e84c8353ff4158f03d704936706830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4" svg:width="3.96875cm" style:rel-width="100%" svg:height="5.8472916666667cm" style:rel-height="scale"><draw:image xlink:href="Pictures/7b4ec15157a52c960d15d06fa2c6548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5" svg:width="3.96875cm" style:rel-width="100%" svg:height="5.318125cm" style:rel-height="scale"><draw:image xlink:href="Pictures/66d6b526534a4e6a2115dd0e4a33468e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6" svg:width="3.96875cm" style:rel-width="100%" svg:height="5.318125cm" style:rel-height="scale"><draw:image xlink:href="Pictures/6e1276ece3169f65ff358ff778d2f773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7" svg:width="3.96875cm" style:rel-width="100%" svg:height="5.318125cm" style:rel-height="scale"><draw:image xlink:href="Pictures/1f80a13d060579c77b38b11340be63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8" svg:width="3.96875cm" style:rel-width="100%" svg:height="5.318125cm" style:rel-height="scale"><draw:image xlink:href="Pictures/6bf41adeda3aa43d03b142f667b6918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9" svg:width="3.96875cm" style:rel-width="100%" svg:height="5.2122916666667cm" style:rel-height="scale"><draw:image xlink:href="Pictures/ed7aadf90e79a71dd5ad9db00555ad7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0" svg:width="3.96875cm" style:rel-width="100%" svg:height="5.2122916666667cm" style:rel-height="scale"><draw:image xlink:href="Pictures/200edfa4c887a4cd80e66618002be40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1" svg:width="3.96875cm" style:rel-width="100%" svg:height="5.2122916666667cm" style:rel-height="scale"><draw:image xlink:href="Pictures/9c06f9c0dde5316a049bf98766f1f6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2" svg:width="3.96875cm" style:rel-width="100%" svg:height="5.2122916666667cm" style:rel-height="scale"><draw:image xlink:href="Pictures/d18d904ea5010e6c4aabcbc7f56c0d8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3" svg:width="3.96875cm" style:rel-width="100%" svg:height="5.2122916666667cm" style:rel-height="scale"><draw:image xlink:href="Pictures/5ea4a7f29769b1f3be4b003b12c7c3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4" svg:width="3.96875cm" style:rel-width="100%" svg:height="5.2122916666667cm" style:rel-height="scale"><draw:image xlink:href="Pictures/d79a18bc9f857ec1dc4593f324b8e3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5" svg:width="3.96875cm" style:rel-width="100%" svg:height="5.2122916666667cm" style:rel-height="scale"><draw:image xlink:href="Pictures/1929efcc5f25d24a3f17e7b40f7a9cb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6" svg:width="3.96875cm" style:rel-width="100%" svg:height="5.2122916666667cm" style:rel-height="scale"><draw:image xlink:href="Pictures/34682f978042e2f7e06af44afd8680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7" svg:width="3.96875cm" style:rel-width="100%" svg:height="5.2122916666667cm" style:rel-height="scale"><draw:image xlink:href="Pictures/56de992a3662216b96a0f427b3734a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8" svg:width="3.96875cm" style:rel-width="100%" svg:height="5.3975cm" style:rel-height="scale"><draw:image xlink:href="Pictures/82604967bc6210d793342e6c143c8b8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9" svg:width="3.96875cm" style:rel-width="100%" svg:height="5.3975cm" style:rel-height="scale"><draw:image xlink:href="Pictures/d12a50837edc2473e55f00937d9da3d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0" svg:width="3.96875cm" style:rel-width="100%" svg:height="5.3975cm" style:rel-height="scale"><draw:image xlink:href="Pictures/3191bff42e3ef719de97a6dc7dd9f2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1" svg:width="3.96875cm" style:rel-width="100%" svg:height="5.318125cm" style:rel-height="scale"><draw:image xlink:href="Pictures/c598459c647406813fec395e6837597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2" svg:width="3.96875cm" style:rel-width="100%" svg:height="5.3445833333333cm" style:rel-height="scale"><draw:image xlink:href="Pictures/fd61c7782bfbbdd1aac167c52a1ddcf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3" svg:width="3.96875cm" style:rel-width="100%" svg:height="5.318125cm" style:rel-height="scale"><draw:image xlink:href="Pictures/51e3528144c7838b8fd0c3ab5035306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4" svg:width="3.96875cm" style:rel-width="100%" svg:height="5.318125cm" style:rel-height="scale"><draw:image xlink:href="Pictures/2b79c0c8cdf45fd38339670d10e5e2b2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5" svg:width="3.96875cm" style:rel-width="100%" svg:height="5.318125cm" style:rel-height="scale"><draw:image xlink:href="Pictures/b63ef2965a8b47d72aee3f9d0d87179a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6" svg:width="3.96875cm" style:rel-width="100%" svg:height="5.3710416666667cm" style:rel-height="scale"><draw:image xlink:href="Pictures/d4225ac41681387f30a38bebcce6834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7" svg:width="3.96875cm" style:rel-width="100%" svg:height="5.318125cm" style:rel-height="scale"><draw:image xlink:href="Pictures/d211f2be2f8ace93c590eee92a2bae6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8" svg:width="3.96875cm" style:rel-width="100%" svg:height="5.318125cm" style:rel-height="scale"><draw:image xlink:href="Pictures/0d38eaef1ef753b4cbc54de39bca16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9" svg:width="3.96875cm" style:rel-width="100%" svg:height="5.318125cm" style:rel-height="scale"><draw:image xlink:href="Pictures/9f56b1d0edc6acf4ce4ed3803c421d8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0" svg:width="3.96875cm" style:rel-width="100%" svg:height="5.5297916666667cm" style:rel-height="scale"><draw:image xlink:href="Pictures/caa4fdead02294db5540539d164a7010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1" svg:width="12.779375cm" svg:height="17.145cm"><draw:image xlink:href="Pictures/d0c85a77a388af255c1890060fa367b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2" svg:width="12.779375cm" svg:height="17.145cm"><draw:image xlink:href="Pictures/9b7ca9682106badebc77fecbec4777b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3" svg:width="12.779375cm" svg:height="17.145cm"><draw:image xlink:href="Pictures/7cf488df6d9f12b5833be5625ab9804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4" svg:width="12.779375cm" svg:height="17.145cm"><draw:image xlink:href="Pictures/cc6a075bf42efe745125300a19223bc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5" svg:width="12.779375cm" svg:height="17.145cm"><draw:image xlink:href="Pictures/50d76499cd8a7bc0dd17440998806ab7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6" svg:width="12.779375cm" svg:height="17.145cm"><draw:image xlink:href="Pictures/119d009dd759fbaf4a5f523f9e6ad3b3.jpg" xlink:type="simple" xlink:show="embed" xlink:actuate="onLoad"/></draw:frame>Array</text:p></draw:text-box></draw:frame><draw:frame draw:style-name="media" draw:name="Array Legend" text:anchor-type="as-char" draw:z-index="0" svg:width="12.752916666667cm"><draw:text-box><text:p text:style-name="legendcenter"><draw:frame draw:style-name="media" draw:name="Array" text:anchor-type="as-char" draw:z-index="87" svg:width="12.752916666667cm" svg:height="17.145cm"><draw:image xlink:href="Pictures/b08e50e42e02ee8b76932741ab16640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8" svg:width="12.7cm" svg:height="17.039166666667cm"><draw:image xlink:href="Pictures/2d7d0c8928e702ef2845eeb65b428b42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9" svg:width="12.7cm" svg:height="17.039166666667cm"><draw:image xlink:href="Pictures/4b056b86a6ec0b9c4a4ac11693ab6c46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0" svg:width="12.7cm" svg:height="17.065625cm"><draw:image xlink:href="Pictures/2fbf7628f46fd654561ba724ffa9f388.jpg" xlink:type="simple" xlink:show="embed" xlink:actuate="onLoad"/></draw:frame>Array</text:p></draw:text-box></draw:frame><draw:frame draw:style-name="media" draw:name="Array Legend" text:anchor-type="as-char" draw:z-index="0" svg:width="12.726458333333cm"><draw:text-box><text:p text:style-name="legendcenter"><draw:frame draw:style-name="media" draw:name="Array" text:anchor-type="as-char" draw:z-index="91" svg:width="12.726458333333cm" svg:height="17.065625cm"><draw:image xlink:href="Pictures/0e347db30ca4b63c41ce2cbbe304d35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2" svg:width="12.7cm" svg:height="17.039166666667cm"><draw:image xlink:href="Pictures/90a2b39ded11649913a4ebb894a15977.jpg" xlink:type="simple" xlink:show="embed" xlink:actuate="onLoad"/></draw:frame>Array</text:p></draw:text-box></draw:frame>
<text:span text:style-name="Emphasis">siehe auch:</text:span><text:line-break/>
<text:a xlink:type="simple" xlink:href="https://www.eisenherz-lexikon.de/doku.php?id=ausgabe_carlsen_1987" text:style-name="Internet_20_link" text:visited-style-name="Visited_20_Internet_20_Link">Ausgabe Carlsen 1987</text:a><text:line-break/>
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5::55:36</meta:creation-date>
    <dc:creator>Generated</dc:creator>
    <dc:date>2026-08-19T15::55:36</dc:date>
    <dc:language>en-US</dc:language>
    <meta:editing-cycles>1</meta:editing-cycles>
    <meta:editing-duration>PT0S</meta:editing-duration>
    <dc:title>cover_carlsen</dc:title>
  </office:meta>
</office:document-meta>
</file>