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fce064426bcbb8eb0753a53e4fc36d.jpg"/>
  <manifest:file-entry manifest:media-type="image/jpeg" manifest:full-path="Pictures/481f4cabf61c67017fa014a9ed5f2215.jpg"/>
  <manifest:file-entry manifest:media-type="image/jpeg" manifest:full-path="Pictures/1cbc04af85e105208ab23ad3ee4c65a1.jpg"/>
  <manifest:file-entry manifest:media-type="image/jpeg" manifest:full-path="Pictures/b3e1a24b768770bb45d36c5a2ea4121f.jpg"/>
  <manifest:file-entry manifest:media-type="image/jpeg" manifest:full-path="Pictures/af5221656933529cd274b9c0474acc40.jpg"/>
  <manifest:file-entry manifest:media-type="image/jpeg" manifest:full-path="Pictures/9c092fa471d46adc21032f9dbab8c5ab.jpg"/>
  <manifest:file-entry manifest:media-type="image/jpeg" manifest:full-path="Pictures/ce2b752554411a7811268dfba3e33254.jpg"/>
  <manifest:file-entry manifest:media-type="image/jpeg" manifest:full-path="Pictures/11e918d2ee3cd35a45c4f00b73fee2c8.jpg"/>
  <manifest:file-entry manifest:media-type="image/jpeg" manifest:full-path="Pictures/d334a4e68b70a8a71c474be93911c355.jpg"/>
  <manifest:file-entry manifest:media-type="image/jpeg" manifest:full-path="Pictures/4935874219336cc04fd7b517d2362584.jpg"/>
  <manifest:file-entry manifest:media-type="image/jpeg" manifest:full-path="Pictures/d482bf122de0be483fdc3d3aff61c5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brumm"/><text:bookmark-start text:name="__RefHeading___cover_brumm_ausgabe_1"/><text:bookmark-start text:name="cover_brumm_ausgabe"/>Cover, Brumm Ausgabe<text:bookmark-end text:name="__RefHeading___cover_brumm_ausgabe_1"/><text:bookmark-end text:name="cover_brumm_ausgabe"/></text:h>
      <text:p text:style-name="Text_20_body"><text:span text:style-name="Strong_20_Emphasis">Brumm Classix / Melzers Comic / Comic Companie</text:span></text:p>
      <text:p text:style-name="Text_20_body"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0" svg:width="10.742083333333cm" svg:height="14.76375cm"><draw:image xlink:href="Pictures/d6fce064426bcbb8eb0753a53e4fc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" svg:width="10.768541666667cm" svg:height="14.843125cm"><draw:image xlink:href="Pictures/481f4cabf61c67017fa014a9ed5f221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" svg:width="10.742083333333cm" svg:height="14.76375cm"><draw:image xlink:href="Pictures/1cbc04af85e105208ab23ad3ee4c65a1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3" svg:width="10.742083333333cm" svg:height="14.76375cm"><draw:image xlink:href="Pictures/b3e1a24b768770bb45d36c5a2ea4121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4" svg:width="10.742083333333cm" svg:height="14.76375cm"><draw:image xlink:href="Pictures/af5221656933529cd274b9c0474acc40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5" svg:width="10.742083333333cm" svg:height="14.76375cm"><draw:image xlink:href="Pictures/9c092fa471d46adc21032f9dbab8c5a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6" svg:width="10.768541666667cm" svg:height="14.843125cm"><draw:image xlink:href="Pictures/ce2b752554411a7811268dfba3e3325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7" svg:width="10.742083333333cm" svg:height="14.76375cm"><draw:image xlink:href="Pictures/11e918d2ee3cd35a45c4f00b73fee2c8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8" svg:width="10.768541666667cm" svg:height="14.843125cm"><draw:image xlink:href="Pictures/d334a4e68b70a8a71c474be93911c35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9" svg:width="10.742083333333cm" svg:height="14.76375cm"><draw:image xlink:href="Pictures/4935874219336cc04fd7b517d236258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0" svg:width="10.742083333333cm" svg:height="14.76375cm"><draw:image xlink:href="Pictures/d482bf122de0be483fdc3d3aff61c58d.jpg" xlink:type="simple" xlink:show="embed" xlink:actuate="onLoad"/></draw:frame>Array</text:p></draw:text-box></draw:frame>
<text:span text:style-name="Emphasis">siehe auch:</text:span><text:line-break/>
<text:a xlink:type="simple" xlink:href="https://www.eisenherz-lexikon.de/doku.php?id=ausgabe_melzer_1971" text:style-name="Internet_20_link" text:visited-style-name="Visited_20_Internet_20_Link">Ausgabe Melzer 1971</text:a><text:line-break/>
<text:a xlink:type="simple" xlink:href="https://www.eisenherz-lexikon.de/doku.php?id=cover_us" text:style-name="Internet_20_link" text:visited-style-name="Visited_20_Internet_20_Link">U.S. Cover</text:a><text:line-break/>
<text:a xlink:type="simple" xlink:href="https://www.eisenherz-lexikon.de/doku.php?id=ausgaben_cover_deutschsprachig" text:style-name="Internet_20_link" text:visited-style-name="Visited_20_Internet_20_Link">Cover deutschsprachiger Ausgaben</text:a><text:line-break/>
<text:a xlink:type="simple" xlink:href="https://www.eisenherz-lexikon.de/doku.php?id=ausgaben" text:style-name="Internet_20_link" text:visited-style-name="Visited_20_Internet_20_Link">Ausgaben</text:a><text:line-break/>
<text:a xlink:type="simple" xlink:href="https://www.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1::47:45</meta:creation-date>
    <dc:creator>Generated</dc:creator>
    <dc:date>2026-08-19T11::47:45</dc:date>
    <dc:language>en-US</dc:language>
    <meta:editing-cycles>1</meta:editing-cycles>
    <meta:editing-duration>PT0S</meta:editing-duration>
    <dc:title>cover_brumm</dc:title>
  </office:meta>
</office:document-meta>
</file>