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d42567c89bada7fe1d53e3152eace71.jpg"/>
  <manifest:file-entry manifest:media-type="image/jpeg" manifest:full-path="Pictures/5f057a4c3aba0e842127369f928ed04c.jpg"/>
  <manifest:file-entry manifest:media-type="image/jpeg" manifest:full-path="Pictures/7817c6c550e1b9b625b526b584391211.jpg"/>
  <manifest:file-entry manifest:media-type="image/jpeg" manifest:full-path="Pictures/712ed781887c548da6682c6c51b6bebc.jpg"/>
  <manifest:file-entry manifest:media-type="image/jpeg" manifest:full-path="Pictures/99e476b96fa8df2807287634bc77b389.jpg"/>
  <manifest:file-entry manifest:media-type="image/jpeg" manifest:full-path="Pictures/dbec5bb40fe276d51efd7a0792ae9506.jpg"/>
  <manifest:file-entry manifest:media-type="image/jpeg" manifest:full-path="Pictures/5dec222f29cc978a7a28801c4d74d1f1.jpg"/>
  <manifest:file-entry manifest:media-type="image/jpeg" manifest:full-path="Pictures/d020db5e79ca99cdecd383e93c780e9b.jpg"/>
  <manifest:file-entry manifest:media-type="image/jpeg" manifest:full-path="Pictures/6ade04f5d6c4da09f71920c311c4d369.jpg"/>
  <manifest:file-entry manifest:media-type="image/jpeg" manifest:full-path="Pictures/5bcb39a75373b91e1d7d716635b88897.jpg"/>
  <manifest:file-entry manifest:media-type="image/jpeg" manifest:full-path="Pictures/aaa6e3e77da16a8f966d01ac1aad636a.jpg"/>
  <manifest:file-entry manifest:media-type="image/jpeg" manifest:full-path="Pictures/29cd30e4b9e37840c0e320a99a9ce934.jpg"/>
  <manifest:file-entry manifest:media-type="image/jpeg" manifest:full-path="Pictures/07fb79a7856480b97db9398d2c3c866a.jpg"/>
  <manifest:file-entry manifest:media-type="image/jpeg" manifest:full-path="Pictures/2bc47cf89a0bb77df611fd2775224fb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usgaben_themenverwandt_deutschsprachig"/><text:bookmark-start text:name="__RefHeading___ausgaben_themenverwandt_deutschsprachig_1"/><text:bookmark-start text:name="ausgaben_themenverwandt_deutschsprachig"/>Ausgaben, themenverwandt (deutschsprachig)<text:bookmark-end text:name="__RefHeading___ausgaben_themenverwandt_deutschsprachig_1"/><text:bookmark-end text:name="ausgaben_themenverwandt_deutschsprachig"/></text:h>
      <text:h text:style-name="Heading_20_2" text:outline-level="2"><text:bookmark-start text:name="__RefHeading___dell_1994_95_carlsen_1995_bocola_2023excalibur_das_schwert_im_stein_2"/><text:bookmark-start text:name="dell_1994_95_carlsen_1995_bocola_2023excalibur_das_schwert_im_stein"/>DELL (1994/95), Carlsen (1995), BOCOLA (2023): Excalibur, das Schwert im Stein<text:bookmark-end text:name="__RefHeading___dell_1994_95_carlsen_1995_bocola_2023excalibur_das_schwert_im_stein_2"/><text:bookmark-end text:name="dell_1994_95_carlsen_1995_bocola_2023excalibur_das_schwert_im_stein"/></text:h>
      <text:p text:style-name="Text_20_body"><draw:frame draw:style-name="mediaright" draw:name="Cover Excalibur Bd. 3 Legend" text:anchor-type="paragraph" draw:z-index="0" svg:width="4.3127083333333cm" style:rel-width="100%"><draw:text-box><text:p text:style-name="legendcenter"><draw:frame draw:style-name="mediaright" draw:name="Cover Excalibur Bd. 3" text:anchor-type="paragraph" draw:z-index="0" svg:width="4.3127083333333cm" style:rel-width="100%" svg:height="6.5352083333333cm" style:rel-height="scale"><draw:image xlink:href="Pictures/bd42567c89bada7fe1d53e3152eace71.jpg" xlink:type="simple" xlink:show="embed" xlink:actuate="onLoad"/></draw:frame>Cover Excalibur Bd. 3</text:p></draw:text-box></draw:frame>Bei diesen 4 Heften im amerikanischen Comicformat handelt es sich um eine Gemeinschaftsproduktion von Charles Vess (Idee), Elaine Lee (Texte), John Ridgway (Zeichnungen), Curtis Woodbridge (Coloring), John Workman (Lettering). Erschienen sind die Hefte in den U.S.A. ab Dezember 1994 bis März 1995. Carlsen zog 1995 bereits nach.</text:p>
      <text:p text:style-name="Text_20_body">Die Geschichte erzählt in vier Bänden das Ende der Sage um Prinz Eisenherz, das mit der Schlacht auf der Ebene von <text:a xlink:type="simple" xlink:href="https://www.eisenherz-lexikon.de/doku.php?id=salisbury" text:style-name="Internet_20_link" text:visited-style-name="Visited_20_Internet_20_Link">Salisbury</text:a> beginnt: Eisenherz muss nach dem Tod von König <text:a xlink:type="simple" xlink:href="https://www.eisenherz-lexikon.de/doku.php?id=arthur" text:style-name="Internet_20_link" text:visited-style-name="Visited_20_Internet_20_Link">Arthur</text:a> das legendäre Schwert <text:a xlink:type="simple" xlink:href="https://www.eisenherz-lexikon.de/doku.php?id=excalibur" text:style-name="Internet_20_link" text:visited-style-name="Visited_20_Internet_20_Link">Excalibur</text:a> vor den Händen <text:a xlink:type="simple" xlink:href="https://www.eisenherz-lexikon.de/doku.php?id=morgause" text:style-name="Internet_20_link" text:visited-style-name="Visited_20_Internet_20_Link">Morgause (von Orkney)</text:a>s bewahren.</text:p>
      <text:p text:style-name="Text_20_body">Die Charaktere sind denen des Originals sehr nahe, allerdings sind die Zeichnungen weit davon entfernt. Es wurde zwar versucht, den Stil nicht völlig zu verändern, aber im Vergleich haben sie keine Chance. Der Text ist in Handlettering gefasst, aber aufgrund des Textfeldhintergrundes (dunkelrot bis gelb) schwer zu lesen.</text:p>
      <text:p text:style-name="Text_20_body"><draw:frame draw:style-name="media" draw:name="U.S. Original Cover Legend" text:anchor-type="as-char" draw:z-index="0" svg:width="5.2916666666667cm" style:rel-width="100%"><draw:text-box><text:p text:style-name="legendcenter"><draw:frame draw:style-name="media" draw:name="U.S. Original Cover" text:anchor-type="as-char" draw:z-index="1" svg:width="5.2916666666667cm" style:rel-width="100%" svg:height="7.8018162393162cm" style:rel-height="scale"><draw:image xlink:href="Pictures/5f057a4c3aba0e842127369f928ed04c.jpg" xlink:type="simple" xlink:show="embed" xlink:actuate="onLoad"/></draw:frame>U.S. Original Cover</text:p></draw:text-box></draw:frame><text:line-break/>
U.S. Cover<text:line-break/></text:p>
      <text:p text:style-name="Horizontal_20_Line"/>
      <text:p text:style-name="Text_20_body">Im September 2023 erschien im <text:a xlink:type="simple" xlink:href="https://www.eisenherz-lexikon.de/doku.php?id=ausgabe_bocola_2006" text:style-name="Internet_20_link" text:visited-style-name="Visited_20_Internet_20_Link">Bocola</text:a>-Verlag eine EXCALIBUR-GESAMTAUSGABE von Zeichner John Ridgway.<text:line-break/>
Bocola bringt die komplette Miniserie in einem opulenten Hardcoverband mit ausführlichem Bonusteil, natürlich mit vollständig digital restaurierten Comicseiten. Zudem erscheint eine auf 100 Exemplare limitierte Vorzugsausgabe mit einem exklusiven von Zeichner John Ridgway signierten Druck.<text:line-break/>
Bestellungen unter <text:a xlink:type="simple" xlink:href="https://shop.bocola.de/index.php?action=add_product" text:style-name="Internet_20_link" text:visited-style-name="Visited_20_Internet_20_Link">Bocola-Shop</text:a><text:line-break/>
<text:a xlink:type="simple" xlink:href="https://www.eisenherz-lexikon.de/doku.php?id=news:bocola_excalibur" text:style-name="Internet_20_link" text:visited-style-name="Visited_20_Internet_20_Link">Rezension</text:a></text:p>
      <text:p text:style-name="Text_20_body"><draw:frame draw:style-name="media" draw:name="BOCOLA Cover Legend" text:anchor-type="as-char" draw:z-index="0" svg:width="5.2916666666667cm" style:rel-width="100%"><draw:text-box><text:p text:style-name="legendcenter"><draw:frame draw:style-name="media" draw:name="BOCOLA Cover" text:anchor-type="as-char" draw:z-index="2" svg:width="5.2916666666667cm" style:rel-width="100%" svg:height="7.1427439797212cm" style:rel-height="scale"><draw:image xlink:href="Pictures/7817c6c550e1b9b625b526b584391211.jpg" xlink:type="simple" xlink:show="embed" xlink:actuate="onLoad"/></draw:frame>BOCOLA Cover</text:p></draw:text-box></draw:frame><text:line-break/>
BOCOLA-Cover</text:p>
      <text:p text:style-name="Horizontal_20_Line"/>
      <text:h text:style-name="Heading_20_2" text:outline-level="2"><text:bookmark-start text:name="__RefHeading___dell-ausgabe_1954_1958_bei_bocola_2019_2020_3"/><text:bookmark-start text:name="dell-ausgabe_1954_1958_bei_bocola_2019_2020"/>DELL-Ausgabe 1954/1958 bei BOCOLA (2019/2020)<text:bookmark-end text:name="__RefHeading___dell-ausgabe_1954_1958_bei_bocola_2019_2020_3"/><text:bookmark-end text:name="dell-ausgabe_1954_1958_bei_bocola_2019_2020"/></text:h>
      <text:p text:style-name="Text_20_body"><draw:frame draw:style-name="mediaright" draw:name="Band 1 der Dell Bände bei Bocola Legend" text:anchor-type="paragraph" draw:z-index="0" svg:width="5.2916666666667cm" style:rel-width="100%"><draw:text-box><text:p text:style-name="legendcenter"><draw:frame draw:style-name="mediaright" draw:name="Band 1 der Dell Bände bei Bocola" text:anchor-type="paragraph" draw:z-index="3" svg:width="5.2916666666667cm" style:rel-width="100%" svg:height="7.551532769556cm" style:rel-height="scale"><draw:image xlink:href="Pictures/712ed781887c548da6682c6c51b6bebc.jpg" xlink:type="simple" xlink:show="embed" xlink:actuate="onLoad"/></draw:frame>Band 1 der Dell Bände bei Bocola</text:p></draw:text-box></draw:frame>
Der Verlag schreibt dazu:<text:line-break/></text:p>
      <table:table table:style-name="Table_Quotation1">
        <table:table-column/>
        <table:table-row>
          <table:table-cell office:value-type="string" table:style-name="Cell_Quotation1">
            <text:p text:style-name="tablealignleft"> Anfang 1954 kam der in Hollywood aufwendig produzierte <text:a xlink:type="simple" xlink:href="https://www.eisenherz-lexikon.de/doku.php?id=verfilmungen" text:style-name="Internet_20_link" text:visited-style-name="Visited_20_Internet_20_Link">Prince Valiant-Film</text:a> mit Robert Wagner und Janet Leigh in die Kinos. Wenige Monate später erschien im Dell Verlag ein Comicheft mit der Filmadaption. In loser Folge wurden bis 1958 sechs weitere Hefte mit Abenteuergeschichten des Prinzen aus Thule veröffentlicht. Gezeichnet wurden die farbigen Hefte von <text:a xlink:type="simple" xlink:href="https://www.eisenherz-lexikon.de/doku.php?id=allgemein:fujitani_bob" text:style-name="Internet_20_link" text:visited-style-name="Visited_20_Internet_20_Link">Robert »Bob« Fujitani</text:a>. Die restaurierte Heftserie erscheint in zwei Bänden mit Zusatzinformationen.</text:p>
          </table:table-cell>
        </table:table-row>
      </table:table>
      <text:p text:style-name="Text_20_body">Weitere Informationen finden sich weiter unten.</text:p>
      <text:p text:style-name="Text_20_body"><draw:frame draw:style-name="medialeft" draw:name="DELL Titelseite #567 Legend" text:anchor-type="paragraph" draw:z-index="0" svg:width="5.2916666666667cm" style:rel-width="100%"><draw:text-box><text:p text:style-name="legendcenter"><draw:frame draw:style-name="medialeft" draw:name="DELL Titelseite #567" text:anchor-type="paragraph" draw:z-index="4" svg:width="5.2916666666667cm" style:rel-width="100%" svg:height="7.4215625cm" style:rel-height="scale"><draw:image xlink:href="Pictures/99e476b96fa8df2807287634bc77b389.jpg" xlink:type="simple" xlink:show="embed" xlink:actuate="onLoad"/></draw:frame>DELL Titelseite #567</text:p></draw:text-box></draw:frame>
Die Titelseite des ersten Dell-Bandes sei hier abgebildet und zeigt den Darsteller des Eisenherz, Robert Wagner<text:note text:id="ftn0" text:note-class="footnote"><text:note-citation text:label="1)">1)</text:note-citation><text:note-body><text:p text:style-name="Text_20_body">Quelle: <text:a xlink:type="simple" xlink:href="https://www.comics.org/issue/11322/cover/4/" text:style-name="Internet_20_link" text:visited-style-name="Visited_20_Internet_20_Link">Grand Comics Database</text:a></text:p></text:note-body></text:note>. Bocola durfte diese aus rechtlichen Gründen nicht abdrucken. Die anderen Cover wurden gezeichnet von Don Spaulding (wahrscheinlich), Franco Picchioni, Sam Savitt, Morris Gollub, Alberto Becattini (ungesichert, fraglich), George Wilson<text:note text:id="ftn1" text:note-class="footnote"><text:note-citation text:label="2)">2)</text:note-citation><text:note-body><text:p text:style-name="Text_20_body">Quelle: <text:a xlink:type="simple" xlink:href="https://www.comics.org/" text:style-name="Internet_20_link" text:visited-style-name="Visited_20_Internet_20_Link">Grand Comics Database</text:a></text:p></text:note-body></text:note>.
</text:p>
      <text:p text:style-name="Text_20_body">Alle Titelseiten der Dell-Hefte sehen Sie hier<text:note text:id="ftn2" text:note-class="footnote"><text:note-citation text:label="3)">3)</text:note-citation><text:note-body><text:p text:style-name="Text_20_body">Quelle: <text:a xlink:type="simple" xlink:href="http://rooschristoph.blogspot.com/2015/02/dell-prince-valiant.html" text:style-name="Internet_20_link" text:visited-style-name="Visited_20_Internet_20_Link">Christoph Roos</text:a></text:p></text:note-body></text:note>: </text:p>
      <text:p text:style-name="Text_20_body"><draw:frame draw:style-name="media" draw:name="Array Legend" text:anchor-type="as-char" draw:z-index="0" svg:width="10.583333333333cm"><draw:text-box><text:p text:style-name="legendcenter"><draw:frame draw:style-name="media" draw:name="Array" text:anchor-type="as-char" draw:z-index="5" svg:width="10.583333333333cm" svg:height="14.843125cm"><draw:image xlink:href="Pictures/99e476b96fa8df2807287634bc77b389.jpg" xlink:type="simple" xlink:show="embed" xlink:actuate="onLoad"/></draw:frame>Array</text:p></draw:text-box></draw:frame><draw:frame draw:style-name="media" draw:name="Array Legend" text:anchor-type="as-char" draw:z-index="0" svg:width="10.583333333333cm"><draw:text-box><text:p text:style-name="legendcenter"><draw:frame draw:style-name="media" draw:name="Array" text:anchor-type="as-char" draw:z-index="6" svg:width="10.583333333333cm" svg:height="15.001875cm"><draw:image xlink:href="Pictures/dbec5bb40fe276d51efd7a0792ae9506.jpg" xlink:type="simple" xlink:show="embed" xlink:actuate="onLoad"/></draw:frame>Array</text:p></draw:text-box></draw:frame><draw:frame draw:style-name="media" draw:name="Array Legend" text:anchor-type="as-char" draw:z-index="0" svg:width="10.583333333333cm"><draw:text-box><text:p text:style-name="legendcenter"><draw:frame draw:style-name="media" draw:name="Array" text:anchor-type="as-char" draw:z-index="7" svg:width="10.583333333333cm" svg:height="15.372291666667cm"><draw:image xlink:href="Pictures/5dec222f29cc978a7a28801c4d74d1f1.jpg" xlink:type="simple" xlink:show="embed" xlink:actuate="onLoad"/></draw:frame>Array</text:p></draw:text-box></draw:frame><draw:frame draw:style-name="media" draw:name="Array Legend" text:anchor-type="as-char" draw:z-index="0" svg:width="10.583333333333cm"><draw:text-box><text:p text:style-name="legendcenter"><draw:frame draw:style-name="media" draw:name="Array" text:anchor-type="as-char" draw:z-index="8" svg:width="10.583333333333cm" svg:height="14.843125cm"><draw:image xlink:href="Pictures/d020db5e79ca99cdecd383e93c780e9b.jpg" xlink:type="simple" xlink:show="embed" xlink:actuate="onLoad"/></draw:frame>Array</text:p></draw:text-box></draw:frame><draw:frame draw:style-name="media" draw:name="Array Legend" text:anchor-type="as-char" draw:z-index="0" svg:width="10.583333333333cm"><draw:text-box><text:p text:style-name="legendcenter"><draw:frame draw:style-name="media" draw:name="Array" text:anchor-type="as-char" draw:z-index="9" svg:width="10.583333333333cm" svg:height="15.160625cm"><draw:image xlink:href="Pictures/6ade04f5d6c4da09f71920c311c4d369.jpg" xlink:type="simple" xlink:show="embed" xlink:actuate="onLoad"/></draw:frame>Array</text:p></draw:text-box></draw:frame><draw:frame draw:style-name="media" draw:name="Array Legend" text:anchor-type="as-char" draw:z-index="0" svg:width="10.583333333333cm"><draw:text-box><text:p text:style-name="legendcenter"><draw:frame draw:style-name="media" draw:name="Array" text:anchor-type="as-char" draw:z-index="10" svg:width="10.583333333333cm" svg:height="14.9225cm"><draw:image xlink:href="Pictures/5bcb39a75373b91e1d7d716635b88897.jpg" xlink:type="simple" xlink:show="embed" xlink:actuate="onLoad"/></draw:frame>Array</text:p></draw:text-box></draw:frame><draw:frame draw:style-name="media" draw:name="Array Legend" text:anchor-type="as-char" draw:z-index="0" svg:width="10.583333333333cm"><draw:text-box><text:p text:style-name="legendcenter"><draw:frame draw:style-name="media" draw:name="Array" text:anchor-type="as-char" draw:z-index="11" svg:width="10.583333333333cm" svg:height="15.028333333333cm"><draw:image xlink:href="Pictures/aaa6e3e77da16a8f966d01ac1aad636a.jpg" xlink:type="simple" xlink:show="embed" xlink:actuate="onLoad"/></draw:frame>Array</text:p></draw:text-box></draw:frame><draw:frame draw:style-name="media" draw:name="Array Legend" text:anchor-type="as-char" draw:z-index="0" svg:width="11.297708333333cm"><draw:text-box><text:p text:style-name="legendcenter"><draw:frame draw:style-name="media" draw:name="Array" text:anchor-type="as-char" draw:z-index="12" svg:width="11.297708333333cm" svg:height="16.218958333333cm"><draw:image xlink:href="Pictures/29cd30e4b9e37840c0e320a99a9ce934.jpg" xlink:type="simple" xlink:show="embed" xlink:actuate="onLoad"/></draw:frame>Array</text:p></draw:text-box></draw:frame><text:line-break/>
</text:p>
      <text:p text:style-name="Horizontal_20_Line"/>
      <text:h text:style-name="Heading_20_2" text:outline-level="2"><text:bookmark-start text:name="__RefHeading___theateradaptionen_2011_4"/><text:bookmark-start text:name="theateradaptionen_2011"/>Theateradaptionen 2011<text:bookmark-end text:name="__RefHeading___theateradaptionen_2011_4"/><text:bookmark-end text:name="theateradaptionen_2011"/></text:h>
      <text:p text:style-name="Text_20_body">Zu beiden deutschen <text:a xlink:type="simple" xlink:href="https://www.eisenherz-lexikon.de/doku.php?id=theateradaptionen" text:style-name="Internet_20_link" text:visited-style-name="Visited_20_Internet_20_Link">Theateradaptionen</text:a> sind derzeit keine Textbücher verfügbar!</text:p>
      <text:p text:style-name="Horizontal_20_Line"/>
      <text:h text:style-name="Heading_20_2" text:outline-level="2"><text:bookmark-start text:name="__RefHeading___dell-ausgabe_1954_58_bei_splitter_1994_bis_1997_5"/><text:bookmark-start text:name="dell-ausgabe_1954_58_bei_splitter_1994_bis_1997"/>DELL-Ausgabe (1954/58) bei Splitter (1994 bis 1997)<text:bookmark-end text:name="__RefHeading___dell-ausgabe_1954_58_bei_splitter_1994_bis_1997_5"/><text:bookmark-end text:name="dell-ausgabe_1954_58_bei_splitter_1994_bis_1997"/></text:h>
      <text:p text:style-name="Text_20_body"><draw:frame draw:style-name="medialeft" draw:name="Cover Dell Bd. 7 Legend" text:anchor-type="paragraph" draw:z-index="0" svg:width="6.9320833333333cm" style:rel-width="100%"><draw:text-box><text:p text:style-name="legendcenter"><draw:frame draw:style-name="medialeft" draw:name="Cover Dell Bd. 7" text:anchor-type="paragraph" draw:z-index="13" svg:width="6.9320833333333cm" style:rel-width="100%" svg:height="9.2339583333333cm" style:rel-height="scale"><draw:image xlink:href="Pictures/07fb79a7856480b97db9398d2c3c866a.jpg" xlink:type="simple" xlink:show="embed" xlink:actuate="onLoad"/></draw:frame>Cover Dell Bd. 7</text:p></draw:text-box></draw:frame> Hiermit hat Splitter ein Bonbon für Eisenherz Fans veröffentlicht: es handelt sich hierbei um Nachdrucke der zwischen 1954 und 1958 in den USA bei Dell erschienen Eisenherz Comics, die nicht von <text:a xlink:type="simple" xlink:href="https://www.eisenherz-lexikon.de/doku.php?id=foster_hal" text:style-name="Internet_20_link" text:visited-style-name="Visited_20_Internet_20_Link">Hal Foster</text:a> gezeichnet wurden und in sich abgeschlossene Geschichten beinhalten. Es sind sieben Bände in nicht chronologischer Reihenfolge erschienen. <text:note text:id="ftn3" text:note-class="footnote"><text:note-citation text:label="4)">4)</text:note-citation><text:note-body><text:p text:style-name="Text_20_body">Die Original-Vorlagen der Hefte standen nicht mehr zur Verfügung, so dass die Herausgeber mühsam (in Europa!) nach Druckvorlagen suchen mussten. Um die Herausgabe nicht noch mehr zu verzögern, entschieden sie sich, die Hefte in geänderter Reihenfolge erscheinen zu lassen.</text:p></text:note-body></text:note><text:line-break/>
Die Hefte arbeiten mit sehr vereinfachten Charakteren und, im Gegensatz zum Original, mit Sprechblasen. Das erste der Hefte (bei Splitter Band 3) ist eine Comic-Adaption des <text:a xlink:type="simple" xlink:href="https://www.eisenherz-lexikon.de/doku.php?id=verfilmungen" text:style-name="Internet_20_link" text:visited-style-name="Visited_20_Internet_20_Link">Eisenherz-Films</text:a> von Henry Hathaway.<text:line-break/>
Mit den nachfolgenden Heften wurde versucht, die Popularität des Originals auf ein eigenständiges neues Comic-Heft umzumünzen. So findet sich auf den Titelseiten der Vermerk »<text:span text:style-name="Emphasis">Based on the comic strip/adventure page by Hal Foster</text:span>„, um deutlich zu machen, daß es sich nicht um einen Nachdruck der <text:a xlink:type="simple" xlink:href="https://www.eisenherz-lexikon.de/doku.php?id=sonntagsseiten" text:style-name="Internet_20_link" text:visited-style-name="Visited_20_Internet_20_Link">Sonntagsseiten</text:a> von Foster handelte. Gelegentlich gab es noch den Hinweis auf den Titelseiten “<text:span text:style-name="Emphasis">ALL BRAND-NEW STORIES</text:span>„.<text:line-break/>
Die Zeichnungen sind von <text:a xlink:type="simple" xlink:href="https://www.eisenherz-lexikon.de/doku.php?id=allgemein:fujitani_bob" text:style-name="Internet_20_link" text:visited-style-name="Visited_20_Internet_20_Link">Robert »Bob« Fujitani</text:a>. Als Texter gibt die <text:a xlink:type="simple" xlink:href="https://www.comics.org/" text:style-name="Internet_20_link" text:visited-style-name="Visited_20_Internet_20_Link">GCD</text:a> (Grand Comics Database™) für das Heft 567 (die Adaption des Kinofilmes) <text:a xlink:type="simple" xlink:href="https://de.wikipedia.org/wiki/Dudley_Nichols" text:style-name="Internet_20_link" text:visited-style-name="Visited_20_Internet_20_Link">Dudley Nichols</text:a> für das Drehbuch und <text:a xlink:type="simple" xlink:href="https://en.wikipedia.org/wiki/Paul_S._Newman" text:style-name="Internet_20_link" text:visited-style-name="Visited_20_Internet_20_Link">Paul S. Newman</text:a> für die „comic adaptation“, also die Anpassung zu einem Comic, an. Für die anderen sechs Bände wird dort nur noch Newman als Texter genannt.</text:p>
      <text:p text:style-name="Text_20_body">Von der Dell-Ausgabe gibt es sowohl eine Softcover- als auch eine auf 500 Exemplare limitierte Hardcover-Ausgabe.<text:line-break/>
Die Druckqualität auf hochglänzendem DIN A4 Format ist sehr gut, bis auf ein paar weiße Stellen in einigen Sprechblasen. Bis auf die inneren hinteren Umschlagseiten sind alle Seiten farbig; zudem enthält die Ausgabe eine (alternativ gedruckte) Werbeseite.</text:p>
      <text:p text:style-name="Text_20_body">Jeder Band enthält ein ausführliches und informatives Vorwort von <text:a xlink:type="simple" xlink:href="https://www.eisenherz-lexikon.de/doku.php?id=fuchs_wolfgang_j" text:style-name="Internet_20_link" text:visited-style-name="Visited_20_Internet_20_Link">Wolfgang J. Fuchs</text:a>. Fuchs beschreibt die Geschichte der Rekonstruktion dieser sieben Ausgaben, informiert aber auch über die Serie und Aufstieg und Niedergang des ehemals großen Dell-Verlages.</text:p>
      <text:p text:style-name="Horizontal_20_Line"/>
      <text:h text:style-name="Heading_20_2" text:outline-level="2"><text:bookmark-start text:name="__RefHeading___bastei_1993_1994_6"/><text:bookmark-start text:name="bastei_1993_1994"/>Bastei (1993/1994)<text:bookmark-end text:name="__RefHeading___bastei_1993_1994_6"/><text:bookmark-end text:name="bastei_1993_1994"/></text:h>
      <text:p text:style-name="Text_20_body"><draw:frame draw:style-name="medialeft" draw:name="Bastei Cover Legend" text:anchor-type="paragraph" draw:z-index="0" svg:width="5.8472916666667cm" style:rel-width="100%"><draw:text-box><text:p text:style-name="legendcenter"><draw:frame draw:style-name="medialeft" draw:name="Bastei Cover" text:anchor-type="paragraph" draw:z-index="14" svg:width="5.8472916666667cm" style:rel-width="100%" svg:height="7.9110416666667cm" style:rel-height="scale"><draw:image xlink:href="Pictures/2bc47cf89a0bb77df611fd2775224fb6.jpg" xlink:type="simple" xlink:show="embed" xlink:actuate="onLoad"/></draw:frame>Bastei Cover</text:p></draw:text-box></draw:frame>Der Comic zur <text:a xlink:type="simple" xlink:href="https://www.eisenherz-lexikon.de/doku.php?id=verfilmungen#section1991" text:style-name="Internet_20_link" text:visited-style-name="Visited_20_Internet_20_Link">animierten Fernsehserie von 1991</text:a>. Dazu gab es ebenfalls eine MusiCasettenreihe (12 Casetten mit je zwei Erzählungen) sowie eine Text-Ausgabe für Kinder im <text:span text:style-name="underline">Unipart Verlag</text:span> und <text:span text:style-name="underline">Schleich-Figuren</text:span>. Doch ein Markterfolg war diese Serie nicht, und sie kann sich in keinerlei Hinsicht am Original messen.</text:p>
      <text:p text:style-name="Text_20_body">Wer mehr Informationen zu diesem Hörspiel sucht, wird auf <text:a xlink:type="simple" xlink:href="http://www.goeldners-homepage.de/hoerspiel-archiv/prinz_eisenherz.htm" text:style-name="Internet_20_link" text:visited-style-name="Visited_20_Internet_20_Link">Göldners Homepage im Hörspiel-Archiv</text:a> fündig.</text:p>
      <text:p text:style-name="Horizontal_20_Line"/>
      <text:p text:style-name="Text_20_body">Fast alle der hier erwähnten Ausgaben nicht mehr im Buchhandel erhältlich. Hier hilft dann nur noch eine archivarische Buchhandlung. Oder aber Sie probieren es bei eBay, einem on-line-Versteigerer, oder bei abebooks, einem on-line Bucharchiv.</text:p>
      <text:p text:style-name="Text_20_body"><text:span text:style-name="Emphasis">siehe auch:</text:span><text:line-break/>
<text:a xlink:type="simple" xlink:href="https://www.eisenherz-lexikon.de/doku.php?id=ausgaben_cover_deutschsprachig" text:style-name="Internet_20_link" text:visited-style-name="Visited_20_Internet_20_Link">Verschiedene Cover deutschsprachiger Ausgaben</text:a><text:line-break/>
<text:a xlink:type="simple" xlink:href="https://www.eisenherz-lexikon.de/doku.php?id=ausgaben" text:style-name="Internet_20_link" text:visited-style-name="Visited_20_Internet_20_Link">Deutschsprachige Ausgaben</text:a><text:line-break/>
<text:a xlink:type="simple" xlink:href="https://www.eisenherz-lexikon.de/doku.php?id=sammlerstuecke" text:style-name="Internet_20_link" text:visited-style-name="Visited_20_Internet_20_Link">Sammlerstücke</text:a></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05::44:49</meta:creation-date>
    <dc:creator>Generated</dc:creator>
    <dc:date>2026-08-30T05::44:49</dc:date>
    <dc:language>en-US</dc:language>
    <meta:editing-cycles>1</meta:editing-cycles>
    <meta:editing-duration>PT0S</meta:editing-duration>
    <dc:title>ausgaben_themenverwandt_deutschsprachig</dc:title>
  </office:meta>
</office:document-meta>
</file>