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f462b22aa511b1e47c6d5b3b812359.jpg"/>
  <manifest:file-entry manifest:media-type="image/gif" manifest:full-path="Pictures/a141220a1c2a4912160ff72f49ede2cb.gif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1"/><text:bookmark-start text:name="__RefHeading___ausgabe_melzer_1971_1"/><text:bookmark-start text:name="ausgabe_melzer_1971"/>Ausgabe Melzer 1971<text:bookmark-end text:name="__RefHeading___ausgabe_melzer_1971_1"/><text:bookmark-end text:name="ausgabe_melzer_1971"/></text:h>
      <text:p text:style-name="Text_20_body"><draw:frame draw:style-name="mediaright" draw:name="Cover Melzer 1971 grün Legend" text:anchor-type="paragraph" draw:z-index="0" svg:width="4.1539583333333cm" style:rel-width="100%"><draw:text-box><text:p text:style-name="legendcenter"><draw:frame draw:style-name="mediaright" draw:name="Cover Melzer 1971 grün" text:anchor-type="paragraph" draw:z-index="0" svg:width="4.1539583333333cm" style:rel-width="100%" svg:height="5.7414583333333cm" style:rel-height="scale"><draw:image xlink:href="Pictures/45f462b22aa511b1e47c6d5b3b812359.jpg" xlink:type="simple" xlink:show="embed" xlink:actuate="onLoad"/></draw:frame>Cover Melzer 1971 grün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Melzer Verlag, Darmstadt, 1971 bis 1977</text:span></text:p>
      <text:p text:style-name="Text_20_body">Diese Ausgabe mit grünem Hardcover (Bd. 1 gibt es auch als Softcover) umfaßt 11 Bände.</text:p>
      <text:p text:style-name="Text_20_body">Die Bände erschienen im Lauf der Zeit und je nach Auflage als <text:span text:style-name="Emphasis">»Brumm Classix«</text:span>, <text:span text:style-name="Emphasis">»Melzers Comic«</text:span>, oder <text:span text:style-name="Emphasis">»Comic Companie«</text:span>.</text:p>
      <text:p text:style-name="Text_20_body"><text:span text:style-name="Emphasis">»Die Abenteuer zweier Ritterknaben«</text:span> wurden weggelassen und die verbleibenden Zweidrittel-Seiten ummontiert.</text:p>
      <text:p text:style-name="Text_20_body">Die Einbände dieser Ausgabe können Sie sich in der <text:a xlink:type="simple" xlink:href="https://www.eisenherz-lexikon.de/doku.php?id=cover_brumm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3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6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0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1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2" svg:width="10.742083333333cm" svg:height="14.76375cm"><draw:image xlink:href="Pictures/d482bf122de0be483fdc3d3aff61c58d.jpg" xlink:type="simple" xlink:show="embed" xlink:actuate="onLoad"/></draw:frame>Array</text:p></draw:text-box></draw:frame>Die Titel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In den Tagen König Arthurs     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… kämpft gegen die Hunnen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Auf Gefährlichen Reisen      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Gefahrvolle Abenteuer           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… und die goldene Prinzessin  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In der neuen Welt               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Zwischen Leben und Tod           </text:p>
          </table:table-cell>
        </table:table-row>
        <table:table-row>
          <table:table-cell office:value-type="string" table:style-name="tablecell">
            <text:p text:style-name="tablealignleft"> 8    </text:p>
          </table:table-cell>
          <table:table-cell office:value-type="string" table:style-name="tablecell">
            <text:p text:style-name="tablealignleft"> … reitet für Thule             </text:p>
          </table:table-cell>
        </table:table-row>
        <table:table-row>
          <table:table-cell office:value-type="string" table:style-name="tablecell">
            <text:p text:style-name="tablealignleft"> 9    </text:p>
          </table:table-cell>
          <table:table-cell office:value-type="string" table:style-name="tablecell">
            <text:p text:style-name="tablealignleft"> … und sein Freund Boltar       </text:p>
          </table:table-cell>
        </table:table-row>
        <table:table-row>
          <table:table-cell office:value-type="string" table:style-name="tablecell">
            <text:p text:style-name="tablealignleft"> 10   </text:p>
          </table:table-cell>
          <table:table-cell office:value-type="string" table:style-name="tablecell">
            <text:p text:style-name="tablealignleft"> … befreit Aleta                </text:p>
          </table:table-cell>
        </table:table-row>
        <table:table-row>
          <table:table-cell office:value-type="string" table:style-name="tablecell">
            <text:p text:style-name="tablealignleft"> 11   </text:p>
          </table:table-cell>
          <table:table-cell office:value-type="string" table:style-name="tablecell">
            <text:p text:style-name="tablealignleft"> Die Herausforderung              </text:p>
          </table:table-cell>
        </table:table-row>
      </table:table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08:11</meta:creation-date>
    <dc:creator>Generated</dc:creator>
    <dc:date>2026-09-01T05::08:11</dc:date>
    <dc:language>en-US</dc:language>
    <meta:editing-cycles>1</meta:editing-cycles>
    <meta:editing-duration>PT0S</meta:editing-duration>
    <dc:title>ausgabe_melzer_1971</dc:title>
  </office:meta>
</office:document-meta>
</file>