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a5316bad6760a78a7f014c27db0218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die_sprechblase_1987"/><text:bookmark-start text:name="__RefHeading___ausgabe_die_sprechblase_1987_1"/><text:bookmark-start text:name="ausgabe_die_sprechblase_1987"/>Ausgabe Die Sprechblase 1987<text:bookmark-end text:name="__RefHeading___ausgabe_die_sprechblase_1987_1"/><text:bookmark-end text:name="ausgabe_die_sprechblase_1987"/></text:h>
      <text:p text:style-name="Text_20_body"><draw:frame draw:style-name="mediaright" draw:name="Sprecblase Cover Legend" text:anchor-type="paragraph" draw:z-index="0" svg:width="5.715cm" style:rel-width="100%"><draw:text-box><text:p text:style-name="legendcenter"><draw:frame draw:style-name="mediaright" draw:name="Sprecblase Cover" text:anchor-type="paragraph" draw:z-index="0" svg:width="5.715cm" style:rel-width="100%" svg:height="7.858125cm" style:rel-height="scale"><draw:image xlink:href="Pictures/47a5316bad6760a78a7f014c27db0218.jpg" xlink:type="simple" xlink:show="embed" xlink:actuate="onLoad"/></draw:frame>Sprecblase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Die Sprechblase, ab 1987 bis 2007</text:span></text:p>
      <text:p text:style-name="Text_20_body">In diesen Comicsammelbänden des Norbert Hethke-Verlages, Schönau wurden Farbseiten in Originallayout abgedruckt, teilweise mit dem Hinweis auf die Ausgabe von <text:a xlink:type="simple" xlink:href="https://www.eisenherz-lexikon.de/doku.php?id=ausgabe_carlsen_1987" text:style-name="Internet_20_link" text:visited-style-name="Visited_20_Internet_20_Link">Carlsen</text:a>. Sie setzen dort ein, wo <text:a xlink:type="simple" xlink:href="https://www.eisenherz-lexikon.de/doku.php?id=ausgabe_pollischansky_1970" text:style-name="Internet_20_link" text:visited-style-name="Visited_20_Internet_20_Link">Pollischansky</text:a> aufhören musste. In der „Sprechblase” erschienen die jeweils aktuellsten Abenteuer, die aus der Feder <text:a xlink:type="simple" xlink:href="https://www.eisenherz-lexikon.de/doku.php?id=murphy_john_cullen" text:style-name="Internet_20_link" text:visited-style-name="Visited_20_Internet_20_Link">Murphy's</text:a> und seiner Familie kommen.</text:p>
      <text:p text:style-name="Text_20_body">Details zu dieser Ausgabe finden Sie <text:a xlink:type="simple" xlink:href="https://www.eisenherz-lexikon.de/doku.php?id=ausgabe_die_sprechblase_1987_details" text:style-name="Internet_20_link" text:visited-style-name="Visited_20_Internet_20_Link">hier</text:a>.</text:p>
      <text:p text:style-name="Text_20_body">Nach dem Tode Hethkes erscheint das Magazin seit 2008 (seit der Nummer 211) im <text:a xlink:type="simple" xlink:href="http://www.ppm-vertrieb.de/catalog.php?cPath=172_138" text:style-name="Internet_20_link" text:visited-style-name="Visited_20_Internet_20_Link">Wiener Verlag Abenteuer pur!</text:a></text:p>
      <text:p text:style-name="Text_20_body">Links aus der Wikipedia:<text:line-break/>
<text:a xlink:type="simple" xlink:href="https://de.wikipedia.org/wiki/Norbert_Hethke_Verlag" text:style-name="Internet_20_link" text:visited-style-name="Visited_20_Internet_20_Link">Norbert Hethke Verlag</text:a><text:line-break/>
<text:a xlink:type="simple" xlink:href="https://de.wikipedia.org/wiki/Die_Sprechblase" text:style-name="Internet_20_link" text:visited-style-name="Visited_20_Internet_20_Link">Die Sprechblase</text:a>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6::11:29</meta:creation-date>
    <dc:creator>Generated</dc:creator>
    <dc:date>2026-09-10T16::11:29</dc:date>
    <dc:language>en-US</dc:language>
    <meta:editing-cycles>1</meta:editing-cycles>
    <meta:editing-duration>PT0S</meta:editing-duration>
    <dc:title>ausgabe_die_sprechblase_1987</dc:title>
  </office:meta>
</office:document-meta>
</file>