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b7adf0c94c5cadacbfa09cfb6e1b3f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uchclub_1975"/><text:bookmark-start text:name="__RefHeading___ausgabe_buchclub_1975_1"/><text:bookmark-start text:name="ausgabe_buchclub_1975"/>Ausgabe Buchclub 1975<text:bookmark-end text:name="__RefHeading___ausgabe_buchclub_1975_1"/><text:bookmark-end text:name="ausgabe_buchclub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Bertelsmann Cover Legend" text:anchor-type="paragraph" draw:z-index="0" svg:width="5.6620833333333cm" style:rel-width="100%"><draw:text-box><text:p text:style-name="legendcenter"><draw:frame draw:style-name="mediaright" draw:name="Bertelsmann Cover" text:anchor-type="paragraph" draw:z-index="1" svg:width="5.6620833333333cm" style:rel-width="100%" svg:height="7.8316666666667cm" style:rel-height="scale"><draw:image xlink:href="Pictures/b7adf0c94c5cadacbfa09cfb6e1b3f50.jpg" xlink:type="simple" xlink:show="embed" xlink:actuate="onLoad"/></draw:frame>Bertelsmann Cover</text:p></draw:text-box></draw:frame><text:span text:style-name="Strong_20_Emphasis">Buchclubausgabe (z.B. Bertelsmann) (1975)</text:span></text:p>
      <text:p text:style-name="Text_20_body">Die dreigeteilte <text:a xlink:type="simple" xlink:href="https://www.eisenherz-lexikon.de/doku.php?id=ausgabe_melzer_1975" text:style-name="Internet_20_link" text:visited-style-name="Visited_20_Internet_20_Link">Melzer-Farb-Ausgabe</text:a> erschien 1975 als dicker Hardcover-Sammelband für Buchgemeinschaften. Der Titel: <text:span text:style-name="Emphasis">In den Tagen König Arthurs</text:span> mit den Abenteuern <text:span text:style-name="Emphasis">Die Prophezeihung - Die Fee Morgana - Prinz Arne</text:span>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9::34:25</meta:creation-date>
    <dc:creator>Generated</dc:creator>
    <dc:date>2026-09-10T19::34:25</dc:date>
    <dc:language>en-US</dc:language>
    <meta:editing-cycles>1</meta:editing-cycles>
    <meta:editing-duration>PT0S</meta:editing-duration>
    <dc:title>ausgabe_buchclub_1975</dc:title>
  </office:meta>
</office:document-meta>
</file>