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b2218a09ee881cec6a824f4c7e58c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ocola_2009"/><text:bookmark-start text:name="__RefHeading___ausgabe_bocola_2009_1"/><text:bookmark-start text:name="ausgabe_bocola_2009"/>Ausgabe Bocola 2009<text:bookmark-end text:name="__RefHeading___ausgabe_bocola_2009_1"/><text:bookmark-end text:name="ausgabe_bocola_2009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ocola Cover 2009 Mappe 1937/38 Legend" text:anchor-type="paragraph" draw:z-index="0" svg:width="10.583333333333cm"><draw:text-box><text:p text:style-name="legendcenter"><draw:frame draw:style-name="mediaright" draw:name="Bocola Cover 2009 Mappe 1937/38" text:anchor-type="paragraph" draw:z-index="1" svg:width="10.583333333333cm" svg:height="13.952361111111cm"><draw:image xlink:href="Pictures/eb2218a09ee881cec6a824f4c7e58cc0.jpg" xlink:type="simple" xlink:show="embed" xlink:actuate="onLoad"/></draw:frame>Bocola Cover 2009 Mappe 1937/38</text:p></draw:text-box></draw:frame><text:span text:style-name="Strong_20_Emphasis">Camelot Edition</text:span>
<text:span text:style-name="Strong_20_Emphasis">Foster-Seiten im U.S. Originalformat bei <text:a xlink:type="simple" xlink:href="https://www.bocola.de" text:style-name="Internet_20_link" text:visited-style-name="Visited_20_Internet_20_Link">Bocola</text:a> (2009 bis heute (?))</text:span></text:p>
      <text:p text:style-name="Text_20_body">Aus der Verlagsseite von <text:a xlink:type="simple" xlink:href="https://www.bocola.com/cms/front_content.php?idart=72" text:style-name="Internet_20_link" text:visited-style-name="Visited_20_Internet_20_Link">Bocola</text:a>: </text:p>
      <table:table table:style-name="Table_Quotation1">
        <table:table-column/>
        <table:table-row>
          <table:table-cell office:value-type="string" table:style-name="Cell_Quotation1">
            <text:p text:style-name="tablealignleft">Erstmalig ist die restaurierte Fassung der großartigen Zeichnungen von Hal Foster im original US-Zeitungsformat (54 x 39 cm) zu sehen. Das Format, für das Foster jahrzehntelang seine Seiten gestaltet hat, zeigt eine faszinierende Fülle von Details. Das sagenhafte Ritter-Epos läßt sich hier völlig neu erleben.</text:p>
          </table:table-cell>
        </table:table-row>
      </table:table>
      <text:p text:style-name="Text_20_body">Der Preis pro Mappe beträgt fast 300 Euro und dürfte somit finanzstarken Liebhabern vorbehalten bleiben. Die Auflage beträgt 700 Exemplare, wobei die Mappen 1 bis 300 in deutscher, die Mappen 301 bis 700 in englischer Sprache erscheinen. Jede Mappe enthält eine original amerikanische <text:a xlink:type="simple" xlink:href="https://www.eisenherz-lexikon.de/doku.php?id=prince_valiant" text:style-name="Internet_20_link" text:visited-style-name="Visited_20_Internet_20_Link">Prince Valiant</text:a>-Zeitungsseite im Full Page-Format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5::12:12</meta:creation-date>
    <dc:creator>Generated</dc:creator>
    <dc:date>2026-08-18T15::12:12</dc:date>
    <dc:language>en-US</dc:language>
    <meta:editing-cycles>1</meta:editing-cycles>
    <meta:editing-duration>PT0S</meta:editing-duration>
    <dc:title>ausgabe_bocola_2009</dc:title>
  </office:meta>
</office:document-meta>
</file>