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793eae78ff1b777b90fb406d1c9b8a95.jpg"/>
  <manifest:file-entry manifest:media-type="image/jpeg" manifest:full-path="Pictures/6e5783f32b4288ce8d292146e528fc26.jpg"/>
  <manifest:file-entry manifest:media-type="image/jpeg" manifest:full-path="Pictures/1bf00813e83b03f815d5b52f24e337fc.jpg"/>
  <manifest:file-entry manifest:media-type="image/jpeg" manifest:full-path="Pictures/fea8da82def5156537bff7b03694f6da.jpg"/>
  <manifest:file-entry manifest:media-type="image/jpeg" manifest:full-path="Pictures/4d8d324ab68c91f7b8d883bdc28eb627.jpg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3"/><text:bookmark-start text:name="__RefHeading___ausgabe_badischer_verlag_1953_1"/><text:bookmark-start text:name="ausgabe_badischer_verlag_1953"/>Ausgabe Badischer Verlag 1953<text:bookmark-end text:name="__RefHeading___ausgabe_badischer_verlag_1953_1"/><text:bookmark-end text:name="ausgabe_badischer_verlag_195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draw:frame draw:style-name="mediaright" draw:name="Cover Badischer Verlag Legend" text:anchor-type="paragraph" draw:z-index="0" svg:width="5.1858333333333cm" style:rel-width="100%"><draw:text-box><text:p text:style-name="legendcenter"><draw:frame draw:style-name="mediaright" draw:name="Cover Badischer Verlag" text:anchor-type="paragraph" draw:z-index="1" svg:width="5.1858333333333cm" style:rel-width="100%" svg:height="7.8052083333333cm" style:rel-height="scale"><draw:image xlink:href="Pictures/793eae78ff1b777b90fb406d1c9b8a95.jpg" xlink:type="simple" xlink:show="embed" xlink:actuate="onLoad"/></draw:frame>Cover Badischer Verlag</text:p></draw:text-box></draw:frame><text:span text:style-name="Strong_20_Emphasis">Badischer Verlag, Freiburg im Breisgau (1953 bis 1963)</text:span></text:p>
      <text:p text:style-name="Text_20_body">Ab 1953 erschienen hier im jährlichen Abstand <text:span text:style-name="Emphasis">(genauer: Band 1 und 2 erschienen 1953; Band 3 in 1955, danach jährlich bis Band 11 in 1963)</text:span> die Abenteuer von Prinz Eisenherz in der erweiterten Textfassung von <text:a xlink:type="simple" xlink:href="https://www.eisenherz-lexikon.de/doku.php?id=trell_max" text:style-name="Internet_20_link" text:visited-style-name="Visited_20_Internet_20_Link">Max Trell</text:a>, in der deutschen Bearbeitung von Dr. Paul Eitel-Deppe. In den Prosatext sind s/w-Bilder des Originalcomics eingebettet.</text:p>
      <text:p text:style-name="Text_20_body"><draw:frame draw:style-name="mediaright" draw:name="Cover Abenteuer Zweier Ritterknaben Legend" text:anchor-type="paragraph" draw:z-index="0" svg:width="5.1858333333333cm" style:rel-width="100%"><draw:text-box><text:p text:style-name="legendcenter"><draw:frame draw:style-name="mediaright" draw:name="Cover Abenteuer Zweier Ritterknaben" text:anchor-type="paragraph" draw:z-index="2" svg:width="5.1858333333333cm" style:rel-width="100%" svg:height="7.77875cm" style:rel-height="scale"><draw:image xlink:href="Pictures/6e5783f32b4288ce8d292146e528fc26.jpg" xlink:type="simple" xlink:show="embed" xlink:actuate="onLoad"/></draw:frame>Cover Abenteuer Zweier Ritterknaben</text:p></draw:text-box></draw:frame>»<text:span text:style-name="Emphasis">Die Abenteuer zweier Ritterknaben</text:span>« erschienen in einem eigenen (heute sehr gesuchtem) Band.</text:p>
      <text:p text:style-name="Text_20_body"><draw:frame draw:style-name="medialeft" draw:name="Ansteckabzeichen Legend" text:anchor-type="paragraph" draw:z-index="0" svg:width="2.6458333333333cm" style:rel-width="100%"><draw:text-box><text:p text:style-name="legendcenter"><draw:frame draw:style-name="medialeft" draw:name="Ansteckabzeichen" text:anchor-type="paragraph" draw:z-index="3" svg:width="2.6458333333333cm" style:rel-width="100%" svg:height="3.6546762589928cm" style:rel-height="scale"><draw:image xlink:href="Pictures/1bf00813e83b03f815d5b52f24e337fc.jpg" xlink:type="simple" xlink:show="embed" xlink:actuate="onLoad"/></draw:frame>Ansteckabzeichen</text:p></draw:text-box></draw:frame>Diese Fassung nimmt Bezug auf die Fortsetzungen der  »<text:a xlink:type="simple" xlink:href="https://www.eisenherz-lexikon.de/doku.php?id=ausgabe_badischer_verlag_1950" text:style-name="Internet_20_link" text:visited-style-name="Visited_20_Internet_20_Link">Illustrierten Woche</text:a>« und weist auch immer auf die Comic-Sammelbände hin. Auch gab es einen »Prinz-Eisenherz-Klub« des Badischen Verlags, typisch für diese Zeit, dessen Mitglieder ein „Ansteckabzeichen“ (heute: Button) bekamen. 

<draw:frame draw:style-name="medialeft" draw:name="Vorderseite Hinweis zum Klub Legend" text:anchor-type="paragraph" draw:z-index="0" svg:width="2.6458333333333cm" style:rel-width="100%"><draw:text-box><text:p text:style-name="legendcenter"><draw:frame draw:style-name="medialeft" draw:name="Vorderseite Hinweis zum Klub" text:anchor-type="paragraph" draw:z-index="4" svg:width="2.6458333333333cm" style:rel-width="100%" svg:height="3.7742662897146cm" style:rel-height="scale"><draw:image xlink:href="Pictures/fea8da82def5156537bff7b03694f6da.jpg" xlink:type="simple" xlink:show="embed" xlink:actuate="onLoad"/></draw:frame>Vorderseite Hinweis zum Klub</text:p></draw:text-box></draw:frame><draw:frame draw:style-name="mediaright" draw:name="Rückseite Hinweis zum Klub Legend" text:anchor-type="paragraph" draw:z-index="0" svg:width="2.6458333333333cm" style:rel-width="100%"><draw:text-box><text:p text:style-name="legendcenter"><draw:frame draw:style-name="mediaright" draw:name="Rückseite Hinweis zum Klub" text:anchor-type="paragraph" draw:z-index="5" svg:width="2.6458333333333cm" style:rel-width="100%" svg:height="3.7493290391841cm" style:rel-height="scale"><draw:image xlink:href="Pictures/4d8d324ab68c91f7b8d883bdc28eb627.jpg" xlink:type="simple" xlink:show="embed" xlink:actuate="onLoad"/></draw:frame>Rückseite Hinweis zum Klub</text:p></draw:text-box></draw:frame>Die Beilage in den Heften der »Illustrierte Woche« enthält diesen Hinweis auf das Ansteckabzeichen.
</text:p>
      <text:p text:style-name="Text_20_body">Die Buchdeckel dieser Ausgabe sowie ein Werbeblatt für Band 11 können Sie sich in der <text:a xlink:type="simple" xlink:href="https://www.eisenherz-lexikon.de/doku.php?id=cover_bad_verlag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2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3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4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5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6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7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8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9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34:00</meta:creation-date>
    <dc:creator>Generated</dc:creator>
    <dc:date>2026-09-16T00::34:00</dc:date>
    <dc:language>en-US</dc:language>
    <meta:editing-cycles>1</meta:editing-cycles>
    <meta:editing-duration>PT0S</meta:editing-duration>
    <dc:title>ausgabe_badischer_verlag_1953</dc:title>
  </office:meta>
</office:document-meta>
</file>