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056b86a6ec0b9c4a4ac11693ab6c46.jpg"/>
  <manifest:file-entry manifest:media-type="image/jpeg" manifest:full-path="Pictures/2fbf7628f46fd654561ba724ffa9f388.jpg"/>
  <manifest:file-entry manifest:media-type="image/jpeg" manifest:full-path="Pictures/0e347db30ca4b63c41ce2cbbe304d354.jpg"/>
  <manifest:file-entry manifest:media-type="image/jpeg" manifest:full-path="Pictures/90a2b39ded11649913a4ebb894a159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thomas_yeates"/><text:bookmark-start text:name="__RefHeading___abenteuer_von_thomas_yeates_1"/><text:bookmark-start text:name="abenteuer_von_thomas_yeates"/>Abenteuer von Thomas Yeates<text:bookmark-end text:name="__RefHeading___abenteuer_von_thomas_yeates_1"/><text:bookmark-end text:name="abenteuer_von_thomas_yeates"/></text:h>
      <text:p text:style-name="Text_20_body"><text:span text:style-name="Strong_20_Emphasis">Carlsen ab Band 88</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88     </text:p>
          </table:table-cell>
          <table:table-cell office:value-type="string" table:style-name="tablecell">
            <text:p text:style-name="tablealignleft"> 3915(Gianni)/3921-3960   </text:p>
          </table:table-cell>
          <table:table-cell office:value-type="string" table:style-name="tablecell">
            <text:p text:style-name="tablealignleft"> <draw:frame draw:style-name="medialeft" draw:name=" Entführt! Legend" text:anchor-type="paragraph" draw:z-index="0" svg:width="3.96875cm" style:rel-width="100%"><draw:text-box><text:p text:style-name="legendcenter"><draw:frame draw:style-name="medialeft" draw:name=" Entführt!" text:anchor-type="paragraph" draw:z-index="0" svg:width="3.96875cm" style:rel-width="100%" svg:height="5.3247395833333cm" style:rel-height="scale"><draw:image xlink:href="Pictures/4b056b86a6ec0b9c4a4ac11693ab6c46.jpg" xlink:type="simple" xlink:show="embed" xlink:actuate="onLoad"/></draw:frame> Entführt!</text:p></draw:text-box></draw:frame>   </text:p>
          </table:table-cell>
          <table:table-cell office:value-type="string" table:style-name="tablecell">
            <text:p text:style-name="tablealignleft"> Die Geschichte mit dem Golem wird beendet, und ein neuer Handlungsstrang um die Anführerin einer Räuberbande mit rotem Kopftuch, die an einem Bogenschiesswettbewerb teilnehmen will (Parallelen zu Robin Hood scheinen durchaus gewünscht zu sein?!), beginnt. Aber immerhin: endlich wird wieder eine Geschichte um Menschen gestartet.<text:line-break/><text:span text:style-name="Strong_20_Emphasis">Der Carlsen-Verlag bemerkt zu diesem Band:</text:span><text:line-break/>Band 88! Eisenherz und kein Ende. Viele Leser begleitet diese Serie schon seit ihrer Kindheit, ohne Unterbrechung, andere entdecken sie gerade erst wieder. Es lohnt sich aber auch die Neuentdeckung dieses Werkes!</text:p>
          </table:table-cell>
        </table:table-row>
        <table:table-row>
          <table:table-cell office:value-type="string" table:style-name="tablecell">
            <text:p text:style-name="tablealignleft"> 89     </text:p>
          </table:table-cell>
          <table:table-cell office:value-type="string" table:style-name="tablecell">
            <text:p text:style-name="tablealignleft"> 3961-4006                </text:p>
          </table:table-cell>
          <table:table-cell office:value-type="string" table:style-name="tablecell">
            <text:p text:style-name="tablealignleft"> <draw:frame draw:style-name="medialeft" draw:name=" Familienbande Legend" text:anchor-type="paragraph" draw:z-index="0" svg:width="3.96875cm" style:rel-width="100%"><draw:text-box><text:p text:style-name="legendcenter"><draw:frame draw:style-name="medialeft" draw:name=" Familienbande" text:anchor-type="paragraph" draw:z-index="1" svg:width="3.96875cm" style:rel-width="100%" svg:height="5.3330078125cm" style:rel-height="scale"><draw:image xlink:href="Pictures/2fbf7628f46fd654561ba724ffa9f388.jpg" xlink:type="simple" xlink:show="embed" xlink:actuate="onLoad"/></draw:frame> Familienbande</text:p></draw:text-box></draw:frame>        </text:p>
          </table:table-cell>
          <table:table-cell office:value-type="string" table:style-name="tablecell">
            <text:p text:style-name="tablealignleft"> Eisenherz und Gawain sind in Lockbramble und stellen sich gegen den ruchlosen Verwalter Sir Roger. Ein mysteriöser Fremder sorgt auf dem Ritterturnier für Aufregung: er gewinnt jede einzelne Runde und niemand weiß, wer das sein könnte. Man verlangt eine Erklärung und siehe da: eine Frau, gekommen, um das Land von der Tyrannei des Königs zu befreien… Der Ausgang dieses Bogenschützenturniers hat ungeahnte Folgen, die Eisenherz viel abverlangen. Gefordert wird er auch von seiner Familie, als er nach Camelot zurückkehrt. Aleta überredet ihn zu einer langen und gefahrvollen Schiffsreise, die sie bis ins Mittelmeer führen wird und in zahlreiche neue Abenteuer.</text:p>
          </table:table-cell>
        </table:table-row>
        <table:table-row>
          <table:table-cell office:value-type="string" table:style-name="tablecell">
            <text:p text:style-name="tablealignleft"> 90     </text:p>
          </table:table-cell>
          <table:table-cell office:value-type="string" table:style-name="tablecell">
            <text:p text:style-name="tablealignleft"> 4007-4052                </text:p>
          </table:table-cell>
          <table:table-cell office:value-type="string" table:style-name="tablecell">
            <text:p text:style-name="tablealignleft"> <draw:frame draw:style-name="medialeft" draw:name=" Unerwartete Gäste Legend" text:anchor-type="paragraph" draw:z-index="0" svg:width="3.96875cm" style:rel-width="100%"><draw:text-box><text:p text:style-name="legendcenter"><draw:frame draw:style-name="medialeft" draw:name=" Unerwartete Gäste" text:anchor-type="paragraph" draw:z-index="2" svg:width="3.96875cm" style:rel-width="100%" svg:height="5.3219204781705cm" style:rel-height="scale"><draw:image xlink:href="Pictures/0e347db30ca4b63c41ce2cbbe304d354.jpg" xlink:type="simple" xlink:show="embed" xlink:actuate="onLoad"/></draw:frame> Unerwartete Gäste</text:p></draw:text-box></draw:frame>    </text:p>
          </table:table-cell>
          <table:table-cell office:value-type="string" table:style-name="tablecell">
            <text:p text:style-name="tablealignleft"> Auf der Fahrt über das Mittelmeer erleidet das Schiff mit Eisenherz und seiner Familie Schiffbruch. Auf der Insel, auf die sie sich retten können, treffen sie auf »Sirenen« und einen Riesen „Polyphem“. Nachdem diese Begegnung glimpflich für alle Beteiligten abläuft, naht eine größere Gefahr: Piraten!<text:line-break/><text:span text:style-name="Strong_20_Emphasis">Der Carlsen-Verlag schreibt zu diesem Band:</text:span><text:line-break/>Eisenherz läuft und läuft und läuft …<text:line-break/>Es ist eine der langlebigsten Comicserien überhaupt. Die erste Folge erschien am 13. Februar 1937 und in den USA erscheint seitdem jeden Sonntag eine Folge – ohne Unterbrechung! Mittlerweile haben neue Zeichner übernommen, Band 90 ist ein neuer Band aus der Feder des Zeichners Thomas Yeates.</text:p>
          </table:table-cell>
        </table:table-row>
        <table:table-row>
          <table:table-cell office:value-type="string" table:style-name="tablecell">
            <text:p text:style-name="tablealignleft"> 91     </text:p>
          </table:table-cell>
          <table:table-cell office:value-type="string" table:style-name="tablecell">
            <text:p text:style-name="tablealignleft"> 4053-4098                </text:p>
          </table:table-cell>
          <table:table-cell office:value-type="string" table:style-name="tablecell">
            <text:p text:style-name="tablealignleft"> <draw:frame draw:style-name="medialeft" draw:name=" Auf hoher See Legend" text:anchor-type="paragraph" draw:z-index="0" svg:width="3.96875cm" style:rel-width="100%"><draw:text-box><text:p text:style-name="legendcenter"><draw:frame draw:style-name="medialeft" draw:name=" Auf hoher See" text:anchor-type="paragraph" draw:z-index="3" svg:width="3.96875cm" style:rel-width="100%" svg:height="5.3247395833333cm" style:rel-height="scale"><draw:image xlink:href="Pictures/90a2b39ded11649913a4ebb894a15977.jpg" xlink:type="simple" xlink:show="embed" xlink:actuate="onLoad"/></draw:frame> Auf hoher See</text:p></draw:text-box></draw:frame>        </text:p>
          </table:table-cell>
          <table:table-cell office:value-type="string" table:style-name="tablecell">
            <text:p text:style-name="tablealignleft"> Nachdem die Piraten besiegt werden konnten, erreicht Eisenherz endlich mit seiner Familie die Nebelinseln. Doch ein neues Abenteuer wartet auf ihn, da Karen ein gefährliches Artefakt zu ihrem Mann Giovanni bringen will …<text:line-break/><text:span text:style-name="Strong_20_Emphasis">Der Carlsen-Verlag schreibt zu diesem Band:</text:span><text:line-break/>Band 91 enthält die Seiten 4053 bis 4098 des Comics! Damit ist Prinz Eisenherz eine der längsten Serien der Welt! Während die Serie sich inhaltlich weiterentwickelt hat, der Kosmos um Prinz Eisenherz komplexer und die Frauen des Clans emanzipierter geworden sind, ist das Wichtigste gleich geblieben: Prinz Eisenherz liefert auf jeder Seite und in jedem Band spannende Abenteuer in einer fantastischen Welt!</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5::31:13</meta:creation-date>
    <dc:creator>Generated</dc:creator>
    <dc:date>2026-09-02T05::31:13</dc:date>
    <dc:language>en-US</dc:language>
    <meta:editing-cycles>1</meta:editing-cycles>
    <meta:editing-duration>PT0S</meta:editing-duration>
    <dc:title>abenteuer_von_thomas_yeates</dc:title>
  </office:meta>
</office:document-meta>
</file>